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D30000007BBFFA6DA2.png" manifest:media-type="image/png"/>
  <manifest:file-entry manifest:full-path="Pictures/10000001000001BF000000649C328683.png" manifest:media-type="image/png"/>
  <manifest:file-entry manifest:full-path="Pictures/10000001000001610000005CD1D7B27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2" style:family="paragraph">
      <loext:graphic-properties draw:fill-color="#ffffff"/>
    </style:style>
    <style:style style:name="P3" style:family="paragraph">
      <loext:graphic-properties draw:fill="none" draw:fill-color="#ffffff"/>
      <style:paragraph-properties fo:text-align="center"/>
    </style:style>
    <style:style style:name="P4" style:family="paragraph">
      <loext:graphic-properties draw:fill="none" draw:fill-color="#ffffff"/>
    </style:style>
    <style:style style:name="P5" style:family="paragraph" style:parent-style-name="Standard">
      <style:paragraph-properties fo:margin-top="0in" fo:margin-bottom="0in" style:contextual-spacing="false" fo:line-height="0.1665in" fo:orphans="2" fo:widows="2"/>
      <style:text-properties style:font-name="Calibri" fo:font-size="12pt" style:font-size-asian="12pt"/>
    </style:style>
    <style:style style:name="P6" style:family="paragraph" style:parent-style-name="Standard">
      <style:paragraph-properties fo:margin-top="0in" fo:margin-bottom="0.0047in" style:contextual-spacing="false" fo:line-height="0.0835in" fo:orphans="2" fo:widows="2"/>
      <style:text-properties style:font-name="Calibri" fo:font-size="6pt" style:font-size-asian="6pt"/>
    </style:style>
    <style:style style:name="P7" style:family="paragraph" style:parent-style-name="Standard">
      <style:paragraph-properties fo:margin-right="2.2646in" fo:margin-top="0in" fo:margin-bottom="0in" style:contextual-spacing="false" fo:line-height="135%" fo:orphans="0" fo:widows="0" fo:text-indent="1.9819in" style:auto-text-indent="false"/>
    </style:style>
    <style:style style:name="P8" style:family="paragraph" style:parent-style-name="Standard">
      <style:paragraph-properties fo:margin-right="0.6417in" fo:margin-top="0in" fo:margin-bottom="0in" style:contextual-spacing="false" fo:line-height="125%" fo:orphans="0" fo:widows="0"/>
    </style:style>
    <style:style style:name="P9" style:family="paragraph" style:parent-style-name="Standard">
      <style:paragraph-properties fo:margin-right="0.6417in" fo:margin-top="0in" fo:margin-bottom="0in" style:contextual-spacing="false" fo:line-height="99%" fo:orphans="0" fo:widows="0"/>
    </style:style>
    <style:style style:name="P10" style:family="paragraph" style:parent-style-name="Standard">
      <style:paragraph-properties fo:margin-right="-0.0138in" fo:margin-top="0.0228in" fo:margin-bottom="0in" style:contextual-spacing="false" fo:line-height="100%" fo:orphans="0" fo:widows="0"/>
    </style:style>
    <style:style style:name="P11" style:family="paragraph" style:parent-style-name="Standard">
      <style:paragraph-properties fo:margin-right="-0.0902in" fo:margin-top="0.0484in" fo:margin-bottom="0in" style:contextual-spacing="false" fo:line-height="86%" fo:orphans="0" fo:widows="0"/>
    </style:style>
    <style:style style:name="P12" style:family="paragraph" style:parent-style-name="Standard">
      <style:paragraph-properties fo:margin-right="0.4583in" fo:margin-top="0.0783in" fo:margin-bottom="0in" style:contextual-spacing="false" fo:line-height="86%" fo:orphans="0" fo:widows="0"/>
    </style:style>
    <style:style style:name="P13" style:family="paragraph" style:parent-style-name="Standard">
      <style:paragraph-properties fo:margin-right="-0.0138in" fo:margin-top="0in" fo:margin-bottom="0in" style:contextual-spacing="false" fo:line-height="100%" fo:orphans="0" fo:widows="0" fo:break-before="column"/>
    </style:style>
    <style:style style:name="P14" style:family="paragraph" style:parent-style-name="Standard">
      <style:paragraph-properties fo:margin-top="0in" fo:margin-bottom="0in" style:contextual-spacing="false" fo:line-height="0.1665in" fo:orphans="2" fo:widows="2"/>
      <style:text-properties style:font-name="Consolas" fo:font-size="12pt" style:font-size-asian="12pt"/>
    </style:style>
    <style:style style:name="P15" style:family="paragraph" style:parent-style-name="Standard">
      <style:paragraph-properties fo:margin-top="0in" fo:margin-bottom="0.011in" style:contextual-spacing="false" fo:line-height="0.0835in" fo:orphans="2" fo:widows="2"/>
      <style:text-properties style:font-name="Consolas" fo:font-size="6pt" style:font-size-asian="6pt"/>
    </style:style>
    <style:style style:name="P16" style:family="paragraph" style:parent-style-name="Standard">
      <style:paragraph-properties fo:margin-right="-0.0138in" fo:margin-top="0in" fo:margin-bottom="0in" style:contextual-spacing="false" fo:line-height="100%" fo:orphans="0" fo:widows="0"/>
    </style:style>
    <style:style style:name="P17" style:family="paragraph" style:parent-style-name="Standard">
      <style:paragraph-properties fo:margin-right="-0.0138in" fo:margin-top="0.0484in" fo:margin-bottom="0in" style:contextual-spacing="false" fo:line-height="100%" fo:orphans="0" fo:widows="0"/>
    </style:style>
    <style:style style:name="P18" style:family="paragraph" style:parent-style-name="Standard">
      <style:paragraph-properties fo:margin-top="0in" fo:margin-bottom="0.0047in" style:contextual-spacing="false" fo:line-height="0.111in" fo:orphans="2" fo:widows="2"/>
      <style:text-properties style:font-name="Calibri" fo:font-size="8pt" style:font-size-asian="8pt"/>
    </style:style>
    <style:style style:name="P19" style:family="paragraph" style:parent-style-name="Standard">
      <style:paragraph-properties fo:margin-right="4.3535in" fo:margin-top="0.0417in" fo:margin-bottom="0in" style:contextual-spacing="false" fo:line-height="99%" fo:orphans="0" fo:widows="0"/>
    </style:style>
    <style:style style:name="P20" style:family="paragraph" style:parent-style-name="Standard">
      <style:paragraph-properties fo:margin-right="4.9028in" fo:margin-top="0.0528in" fo:margin-bottom="0in" style:contextual-spacing="false" fo:line-height="99%" fo:orphans="0" fo:widows="0"/>
    </style:style>
    <style:style style:name="P21" style:family="paragraph" style:parent-style-name="Standard">
      <style:paragraph-properties fo:margin-left="0.9764in" fo:margin-right="2.2228in" fo:margin-top="0.0535in" fo:margin-bottom="0in" style:contextual-spacing="false" fo:line-height="125%" fo:orphans="0" fo:widows="0" fo:text-indent="-0.9764in" style:auto-text-indent="false">
        <style:tab-stops>
          <style:tab-stop style:position="3.7799in"/>
        </style:tab-stops>
      </style:paragraph-properties>
    </style:style>
    <style:style style:name="P22" style:family="paragraph" style:parent-style-name="Standard">
      <style:paragraph-properties fo:margin-top="0in" fo:margin-bottom="0.0709in" style:contextual-spacing="false" fo:line-height="0.1665in" fo:orphans="2" fo:widows="2"/>
      <style:text-properties style:font-name="Consolas" fo:font-size="12pt" style:font-size-asian="12pt"/>
    </style:style>
    <style:style style:name="P23" style:family="paragraph" style:parent-style-name="Standard">
      <style:paragraph-properties fo:margin-right="0.8307in" fo:margin-top="0in" fo:margin-bottom="0.0134in" style:contextual-spacing="false" fo:line-height="102%" fo:orphans="0" fo:widows="0"/>
    </style:style>
    <style:style style:name="P24" style:family="paragraph" style:parent-style-name="Standard">
      <style:paragraph-properties fo:margin-right="-0.0902in" fo:margin-top="0in" fo:margin-bottom="0in" style:contextual-spacing="false" fo:line-height="108%" fo:orphans="0" fo:widows="0"/>
    </style:style>
    <style:style style:name="P25" style:family="paragraph" style:parent-style-name="Standard">
      <style:paragraph-properties fo:margin-right="0.0925in" fo:margin-top="0in" fo:margin-bottom="0in" style:contextual-spacing="false" fo:line-height="104%" fo:orphans="0" fo:widows="0"/>
    </style:style>
    <style:style style:name="P26" style:family="paragraph" style:parent-style-name="Standard">
      <style:paragraph-properties fo:margin-right="0.3665in" fo:margin-top="0.0035in" fo:margin-bottom="0in" style:contextual-spacing="false" fo:line-height="104%" fo:orphans="0" fo:widows="0"/>
    </style:style>
    <style:style style:name="P27" style:family="paragraph" style:parent-style-name="Standard">
      <style:paragraph-properties fo:margin-right="0.1839in" fo:margin-top="0.0035in" fo:margin-bottom="0in" style:contextual-spacing="false" fo:line-height="104%" fo:orphans="0" fo:widows="0"/>
    </style:style>
    <style:style style:name="P28" style:family="paragraph" style:parent-style-name="Standard">
      <style:paragraph-properties fo:margin-right="0.7165in" fo:margin-top="0.0366in" fo:margin-bottom="0in" style:contextual-spacing="false" fo:line-height="99%" fo:orphans="0" fo:widows="0"/>
    </style:style>
    <style:style style:name="P29" style:family="paragraph" style:parent-style-name="Standard">
      <style:paragraph-properties fo:margin-right="0.3783in" fo:margin-top="0in" fo:margin-bottom="0in" style:contextual-spacing="false" fo:line-height="111%" fo:orphans="0" fo:widows="0" fo:break-before="column"/>
    </style:style>
    <style:style style:name="P30" style:family="paragraph" style:parent-style-name="Standard">
      <style:paragraph-properties fo:margin-top="0in" fo:margin-bottom="0.0272in" style:contextual-spacing="false" fo:line-height="0.1665in" fo:orphans="2" fo:widows="2"/>
      <style:text-properties style:font-name="Consolas" fo:font-size="12pt" style:font-size-asian="12pt"/>
    </style:style>
    <style:style style:name="P31" style:family="paragraph" style:parent-style-name="Standard">
      <style:paragraph-properties fo:margin-top="0in" fo:margin-bottom="0.0516in" style:contextual-spacing="false" fo:line-height="0.1665in" fo:orphans="2" fo:widows="2"/>
      <style:text-properties style:font-name="Consolas" fo:font-size="12pt" style:font-size-asian="12pt"/>
    </style:style>
    <style:style style:name="P32" style:family="paragraph" style:parent-style-name="Standard">
      <style:paragraph-properties fo:margin-top="0in" fo:margin-bottom="0.048in" style:contextual-spacing="false" fo:line-height="0.1665in" fo:orphans="2" fo:widows="2"/>
      <style:text-properties style:font-name="Consolas" fo:font-size="12pt" style:font-size-asian="12pt"/>
    </style:style>
    <style:style style:name="P33" style:family="paragraph" style:parent-style-name="Standard">
      <style:paragraph-properties fo:margin-top="0in" fo:margin-bottom="0.0075in" style:contextual-spacing="false" fo:line-height="0.1528in" fo:orphans="2" fo:widows="2"/>
      <style:text-properties style:font-name="Calibri" fo:font-size="11pt" style:font-size-asian="11pt"/>
    </style:style>
    <style:style style:name="P34" style:family="paragraph" style:parent-style-name="Standard">
      <style:paragraph-properties fo:margin-right="1.0717in" fo:margin-top="0in" fo:margin-bottom="0in" style:contextual-spacing="false" fo:line-height="85%" fo:orphans="0" fo:widows="0"/>
    </style:style>
    <style:style style:name="P35" style:family="paragraph" style:parent-style-name="Standard">
      <style:paragraph-properties fo:margin-top="0in" fo:margin-bottom="0.0445in" style:contextual-spacing="false" fo:line-height="0.1665in" fo:orphans="2" fo:widows="2"/>
      <style:text-properties style:font-name="Consolas" fo:font-size="12pt" style:font-size-asian="12pt"/>
    </style:style>
    <style:style style:name="P36" style:family="paragraph" style:parent-style-name="Standard">
      <style:paragraph-properties fo:margin-right="-0.0138in" fo:margin-top="0in" fo:margin-bottom="0in" style:contextual-spacing="false" fo:line-height="100%" fo:orphans="0" fo:widows="0">
        <style:tab-stops>
          <style:tab-stop style:position="2.622in"/>
          <style:tab-stop style:position="5.7409in"/>
        </style:tab-stops>
      </style:paragraph-properties>
    </style:style>
    <style:style style:name="P37" style:family="paragraph" style:parent-style-name="Standard" style:master-page-name="Converted1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38" style:family="paragraph" style:parent-style-name="Standard">
      <style:paragraph-properties fo:margin-top="0in" fo:margin-bottom="0.0043in" style:contextual-spacing="false" fo:line-height="0.0835in" fo:orphans="2" fo:widows="2"/>
      <style:text-properties style:font-name="Calibri" fo:font-size="6pt" style:font-size-asian="6pt"/>
    </style:style>
    <style:style style:name="P39" style:family="paragraph" style:parent-style-name="Standard">
      <style:paragraph-properties fo:margin-right="5.1327in" fo:margin-top="0in" fo:margin-bottom="0in" style:contextual-spacing="false" fo:line-height="103%" fo:orphans="0" fo:widows="0"/>
    </style:style>
    <style:style style:name="P40" style:family="paragraph" style:parent-style-name="Standard">
      <style:paragraph-properties fo:margin-right="1.9453in" fo:margin-top="0.0075in" fo:margin-bottom="0in" style:contextual-spacing="false" fo:line-height="104%" fo:orphans="0" fo:widows="0">
        <style:tab-stops>
          <style:tab-stop style:position="1.5409in"/>
          <style:tab-stop style:position="3.1736in"/>
          <style:tab-stop style:position="4.7154in"/>
        </style:tab-stops>
      </style:paragraph-properties>
    </style:style>
    <style:style style:name="P41" style:family="paragraph" style:parent-style-name="Standard">
      <style:paragraph-properties fo:margin-right="-0.0138in" fo:margin-top="0.0827in" fo:margin-bottom="0in" style:contextual-spacing="false" fo:line-height="100%" fo:orphans="0" fo:widows="0"/>
    </style:style>
    <style:style style:name="P42" style:family="paragraph" style:parent-style-name="Standard">
      <style:paragraph-properties fo:margin-right="-0.0138in" fo:margin-top="0.0134in" fo:margin-bottom="0in" style:contextual-spacing="false" fo:line-height="100%" fo:orphans="0" fo:widows="0">
        <style:tab-stops>
          <style:tab-stop style:position="1.0827in"/>
          <style:tab-stop style:position="2.1661in"/>
          <style:tab-stop style:position="3.2484in"/>
        </style:tab-stops>
      </style:paragraph-properties>
    </style:style>
    <style:style style:name="P43" style:family="paragraph" style:parent-style-name="Standard">
      <style:paragraph-properties fo:margin-right="4.4453in" fo:margin-top="0.052in" fo:margin-bottom="0in" style:contextual-spacing="false" fo:line-height="99%" fo:orphans="0" fo:widows="0"/>
    </style:style>
    <style:style style:name="P44" style:family="paragraph" style:parent-style-name="Standard">
      <style:paragraph-properties fo:margin-top="0in" fo:margin-bottom="0.0016in" style:contextual-spacing="false" fo:line-height="0.0972in" fo:orphans="2" fo:widows="2"/>
      <style:text-properties style:font-name="Consolas" fo:font-size="7pt" style:font-size-asian="7pt"/>
    </style:style>
    <style:style style:name="P45" style:family="paragraph" style:parent-style-name="Standard">
      <style:paragraph-properties fo:margin-right="1.0543in" fo:margin-top="0.0035in" fo:margin-bottom="0.0409in" style:contextual-spacing="false" fo:line-height="105%" fo:orphans="0" fo:widows="0">
        <style:tab-stops>
          <style:tab-stop style:position="1.9665in"/>
        </style:tab-stops>
      </style:paragraph-properties>
    </style:style>
    <style:style style:name="P46" style:family="paragraph" style:parent-style-name="Standard">
      <style:paragraph-properties fo:margin-right="-0.0902in" fo:margin-top="0in" fo:margin-bottom="0in" style:contextual-spacing="false" fo:line-height="99%" fo:orphans="0" fo:widows="0"/>
    </style:style>
    <style:style style:name="P47" style:family="paragraph" style:parent-style-name="Standard">
      <style:paragraph-properties fo:margin-right="0.9346in" fo:margin-top="0in" fo:margin-bottom="0in" style:contextual-spacing="false" fo:line-height="99%" fo:orphans="0" fo:widows="0" fo:break-before="column">
        <style:tab-stops>
          <style:tab-stop style:position="1.0634in"/>
        </style:tab-stops>
      </style:paragraph-properties>
    </style:style>
    <style:style style:name="P48" style:family="paragraph" style:parent-style-name="Standard">
      <style:paragraph-properties fo:margin-top="0in" fo:margin-bottom="0.0102in" style:contextual-spacing="false" fo:line-height="0.0835in" fo:orphans="2" fo:widows="2"/>
      <style:text-properties style:font-name="Calibri" fo:font-size="6pt" style:font-size-asian="6pt"/>
    </style:style>
    <style:style style:name="P49" style:family="paragraph" style:parent-style-name="Standard">
      <style:paragraph-properties fo:margin-left="0.4917in" fo:margin-right="0.8862in" fo:margin-top="0.0547in" fo:margin-bottom="0in" style:contextual-spacing="false" fo:line-height="111%" fo:orphans="0" fo:widows="0" fo:text-indent="-0.4909in" style:auto-text-indent="false">
        <style:tab-stops>
          <style:tab-stop style:position="5.4083in"/>
        </style:tab-stops>
      </style:paragraph-properties>
    </style:style>
    <style:style style:name="P50" style:family="paragraph" style:parent-style-name="Standard">
      <style:paragraph-properties fo:margin-right="-0.0138in" fo:margin-top="0.0701in" fo:margin-bottom="0.0547in" style:contextual-spacing="false" fo:line-height="100%" fo:orphans="0" fo:widows="0"/>
    </style:style>
    <style:style style:name="P51" style:family="paragraph" style:parent-style-name="Standard">
      <style:paragraph-properties fo:margin-top="0in" fo:margin-bottom="0.0083in" style:contextual-spacing="false" fo:line-height="0.0835in" fo:orphans="2" fo:widows="2"/>
      <style:text-properties style:font-name="Consolas" fo:font-size="6pt" style:font-size-asian="6pt"/>
    </style:style>
    <style:style style:name="P52" style:family="paragraph" style:parent-style-name="Standard">
      <style:paragraph-properties fo:margin-right="0.55in" fo:margin-top="0in" fo:margin-bottom="0in" style:contextual-spacing="false" fo:line-height="128%" fo:orphans="0" fo:widows="0"/>
    </style:style>
    <style:style style:name="P53" style:family="paragraph" style:parent-style-name="Standard">
      <style:paragraph-properties fo:margin-right="-0.0138in" fo:margin-top="0.0098in" fo:margin-bottom="0in" style:contextual-spacing="false" fo:line-height="100%" fo:orphans="0" fo:widows="0"/>
    </style:style>
    <style:style style:name="P54" style:family="paragraph" style:parent-style-name="Standard">
      <style:paragraph-properties fo:margin-right="-0.0138in" fo:margin-top="0.0618in" fo:margin-bottom="0in" style:contextual-spacing="false" fo:line-height="100%" fo:orphans="0" fo:widows="0"/>
    </style:style>
    <style:style style:name="P55" style:family="paragraph" style:parent-style-name="Standard">
      <style:paragraph-properties fo:margin-left="0.4909in" fo:margin-right="-0.0138in" fo:margin-top="0in" fo:margin-bottom="0in" style:contextual-spacing="false" fo:line-height="100%" fo:orphans="0" fo:widows="0" fo:text-indent="0in" style:auto-text-indent="false" fo:break-before="column">
        <style:tab-stops>
          <style:tab-stop style:position="1.9661in"/>
        </style:tab-stops>
      </style:paragraph-properties>
    </style:style>
    <style:style style:name="P56" style:family="paragraph" style:parent-style-name="Standard">
      <style:paragraph-properties fo:margin-top="0in" fo:margin-bottom="0.0083in" style:contextual-spacing="false" fo:line-height="0.1665in" fo:orphans="2" fo:widows="2"/>
      <style:text-properties style:font-name="Consolas" fo:font-size="12pt" style:font-size-asian="12pt"/>
    </style:style>
    <style:style style:name="P57" style:family="paragraph" style:parent-style-name="Standard">
      <style:paragraph-properties fo:margin-right="-0.0138in" fo:margin-top="0in" fo:margin-bottom="0in" style:contextual-spacing="false" fo:line-height="100%" fo:orphans="0" fo:widows="0">
        <style:tab-stops>
          <style:tab-stop style:position="1.4744in"/>
        </style:tab-stops>
      </style:paragraph-properties>
    </style:style>
    <style:style style:name="P58" style:family="paragraph" style:parent-style-name="Standard">
      <style:paragraph-properties fo:margin-left="0.4909in" fo:margin-right="-0.0138in" fo:margin-top="0.0646in" fo:margin-bottom="0in" style:contextual-spacing="false" fo:line-height="100%" fo:orphans="0" fo:widows="0" fo:text-indent="0in" style:auto-text-indent="false">
        <style:tab-stops>
          <style:tab-stop style:position="1.9661in"/>
        </style:tab-stops>
      </style:paragraph-properties>
    </style:style>
    <style:style style:name="P59" style:family="paragraph" style:parent-style-name="Standard">
      <style:paragraph-properties fo:margin-left="0.4909in" fo:margin-right="-0.0138in" fo:margin-top="0.0618in" fo:margin-bottom="0in" style:contextual-spacing="false" fo:line-height="100%" fo:orphans="0" fo:widows="0" fo:text-indent="0in" style:auto-text-indent="false">
        <style:tab-stops>
          <style:tab-stop style:position="1.9661in"/>
        </style:tab-stops>
      </style:paragraph-properties>
    </style:style>
    <style:style style:name="P60" style:family="paragraph" style:parent-style-name="Standard">
      <style:paragraph-properties fo:margin-top="0in" fo:margin-bottom="0.0075in" style:contextual-spacing="false" fo:line-height="0.111in" fo:orphans="2" fo:widows="2"/>
      <style:text-properties style:font-name="Calibri" fo:font-size="8pt" style:font-size-asian="8pt"/>
    </style:style>
    <style:style style:name="P61" style:family="paragraph" style:parent-style-name="Standard">
      <style:paragraph-properties fo:margin-right="-0.0138in" fo:margin-top="0.0016in" fo:margin-bottom="0in" style:contextual-spacing="false" fo:line-height="100%" fo:orphans="0" fo:widows="0"/>
    </style:style>
    <style:style style:name="P62" style:family="paragraph" style:parent-style-name="Standard">
      <style:paragraph-properties fo:margin-right="-0.0902in" fo:margin-top="0.0736in" fo:margin-bottom="0in" style:contextual-spacing="false" fo:line-height="99%" fo:orphans="0" fo:widows="0"/>
    </style:style>
    <style:style style:name="P63" style:family="paragraph" style:parent-style-name="Standard">
      <style:paragraph-properties fo:margin-top="0in" fo:margin-bottom="0.0098in" style:contextual-spacing="false" fo:line-height="0.0835in" fo:orphans="2" fo:widows="2"/>
      <style:text-properties style:font-name="Consolas" fo:font-size="6pt" style:font-size-asian="6pt"/>
    </style:style>
    <style:style style:name="P64" style:family="paragraph" style:parent-style-name="Standard">
      <style:paragraph-properties fo:margin-right="0.1839in" fo:margin-top="0in" fo:margin-bottom="0in" style:contextual-spacing="false" fo:line-height="99%" fo:orphans="0" fo:widows="0"/>
    </style:style>
    <style:style style:name="P65" style:family="paragraph" style:parent-style-name="Standard">
      <style:paragraph-properties fo:margin-right="-0.0138in" fo:margin-top="0.0744in" fo:margin-bottom="0in" style:contextual-spacing="false" fo:line-height="100%" fo:orphans="0" fo:widows="0"/>
    </style:style>
    <style:style style:name="P66" style:family="paragraph" style:parent-style-name="Standard">
      <style:paragraph-properties fo:margin-right="-0.0902in" fo:margin-top="0.0728in" fo:margin-bottom="0in" style:contextual-spacing="false" fo:line-height="99%" fo:orphans="0" fo:widows="0"/>
    </style:style>
    <style:style style:name="P67" style:family="paragraph" style:parent-style-name="Standard">
      <style:paragraph-properties fo:margin-top="0in" fo:margin-bottom="0.0071in" style:contextual-spacing="false" fo:line-height="0.0835in" fo:orphans="2" fo:widows="2"/>
      <style:text-properties style:font-name="Consolas" fo:font-size="6pt" style:font-size-asian="6pt"/>
    </style:style>
    <style:style style:name="P68" style:family="paragraph" style:parent-style-name="Standard">
      <style:paragraph-properties fo:margin-right="0.1839in" fo:margin-top="0in" fo:margin-bottom="0in" style:contextual-spacing="false" fo:line-height="100%" fo:orphans="0" fo:widows="0"/>
    </style:style>
    <style:style style:name="P69" style:family="paragraph" style:parent-style-name="Standard">
      <style:paragraph-properties fo:margin-top="0in" fo:margin-bottom="0.011in" style:contextual-spacing="false" fo:line-height="0.1665in" fo:orphans="2" fo:widows="2"/>
      <style:text-properties style:font-name="Consolas" fo:font-size="12pt" style:font-size-asian="12pt"/>
    </style:style>
    <style:style style:name="P70" style:family="paragraph" style:parent-style-name="Standard">
      <style:paragraph-properties fo:margin-top="0in" fo:margin-bottom="0in" style:contextual-spacing="false" fo:line-height="0.1665in" fo:orphans="2" fo:widows="2" fo:break-before="column"/>
      <style:text-properties style:font-name="Consolas" fo:font-size="12pt" style:font-size-asian="12pt"/>
    </style:style>
    <style:style style:name="P71" style:family="paragraph" style:parent-style-name="Standard">
      <style:paragraph-properties fo:margin-top="0in" fo:margin-bottom="0.0055in" style:contextual-spacing="false" fo:line-height="0.0972in" fo:orphans="2" fo:widows="2"/>
      <style:text-properties style:font-name="Consolas" fo:font-size="7pt" style:font-size-asian="7pt"/>
    </style:style>
    <style:style style:name="P72" style:family="paragraph" style:parent-style-name="Standard">
      <style:paragraph-properties fo:margin-left="0.6945in" fo:margin-right="-0.0138in" fo:margin-top="0in" fo:margin-bottom="0in" style:contextual-spacing="false" fo:line-height="100%" fo:orphans="0" fo:widows="0" fo:text-indent="0in" style:auto-text-indent="false"/>
    </style:style>
    <style:style style:name="P73" style:family="paragraph" style:parent-style-name="Standard">
      <style:paragraph-properties fo:margin-top="0in" fo:margin-bottom="0.0071in" style:contextual-spacing="false" fo:line-height="0.111in" fo:orphans="2" fo:widows="2"/>
      <style:text-properties style:font-name="Consolas" fo:font-size="8pt" style:font-size-asian="8pt"/>
    </style:style>
    <style:style style:name="P74" style:family="paragraph" style:parent-style-name="Standard">
      <style:paragraph-properties fo:margin-left="0.6945in" fo:margin-right="2.5028in" fo:margin-top="0in" fo:margin-bottom="0in" style:contextual-spacing="false" fo:line-height="99%" fo:orphans="0" fo:widows="0" fo:text-indent="0in" style:auto-text-indent="false"/>
    </style:style>
    <style:style style:name="P75" style:family="paragraph" style:parent-style-name="Standard">
      <style:paragraph-properties fo:margin-top="0in" fo:margin-bottom="0.0102in" style:contextual-spacing="false" fo:line-height="0.1665in" fo:orphans="2" fo:widows="2"/>
      <style:text-properties style:font-name="Consolas" fo:font-size="12pt" style:font-size-asian="12pt"/>
    </style:style>
    <style:style style:name="P76" style:family="paragraph" style:parent-style-name="Standard">
      <style:paragraph-properties fo:margin-top="0in" fo:margin-bottom="0.0035in" style:contextual-spacing="false" fo:line-height="0.111in" fo:orphans="2" fo:widows="2"/>
      <style:text-properties style:font-name="Consolas" fo:font-size="8pt" style:font-size-asian="8pt"/>
    </style:style>
    <style:style style:name="P77" style:family="paragraph" style:parent-style-name="Standard">
      <style:paragraph-properties fo:margin-left="0.6945in" fo:margin-right="2.5028in" fo:margin-top="0in" fo:margin-bottom="0in" style:contextual-spacing="false" fo:line-height="100%" fo:orphans="0" fo:widows="0" fo:text-indent="0in" style:auto-text-indent="false"/>
    </style:style>
    <style:style style:name="P78" style:family="paragraph" style:parent-style-name="Standard">
      <style:paragraph-properties fo:margin-top="0in" fo:margin-bottom="0.0118in" style:contextual-spacing="false" fo:line-height="0.1665in" fo:orphans="2" fo:widows="2"/>
      <style:text-properties style:font-name="Consolas" fo:font-size="12pt" style:font-size-asian="12pt"/>
    </style:style>
    <style:style style:name="P79" style:family="paragraph" style:parent-style-name="Standard">
      <style:paragraph-properties fo:margin-right="-0.0138in" fo:margin-top="0in" fo:margin-bottom="0in" style:contextual-spacing="false" fo:line-height="100%" fo:orphans="0" fo:widows="0">
        <style:tab-stops>
          <style:tab-stop style:position="3.1189in"/>
        </style:tab-stops>
      </style:paragraph-properties>
    </style:style>
    <style:style style:name="P80" style:family="paragraph" style:parent-style-name="Standard" style:master-page-name="Converted2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81" style:family="paragraph" style:parent-style-name="Standard">
      <style:paragraph-properties fo:margin-top="0in" fo:margin-bottom="0.0681in" style:contextual-spacing="false" fo:line-height="0.1665in" fo:orphans="2" fo:widows="2"/>
      <style:text-properties style:font-name="Calibri" fo:font-size="12pt" style:font-size-asian="12pt"/>
    </style:style>
    <style:style style:name="P82" style:family="paragraph" style:parent-style-name="Standard">
      <style:paragraph-properties fo:margin-top="0in" fo:margin-bottom="0.0102in" style:contextual-spacing="false" fo:line-height="0.0835in" fo:orphans="2" fo:widows="2"/>
      <style:text-properties style:font-name="Consolas" fo:font-size="6pt" style:font-size-asian="6pt"/>
    </style:style>
    <style:style style:name="P83" style:family="paragraph" style:parent-style-name="Standard">
      <style:paragraph-properties fo:margin-right="2.5028in" fo:margin-top="0in" fo:margin-bottom="0in" style:contextual-spacing="false" fo:line-height="99%" fo:orphans="0" fo:widows="0"/>
    </style:style>
    <style:style style:name="P84" style:family="paragraph" style:parent-style-name="Standard">
      <style:paragraph-properties fo:margin-top="0in" fo:margin-bottom="0.0472in" style:contextual-spacing="false" fo:line-height="0.1665in" fo:orphans="2" fo:widows="2"/>
      <style:text-properties style:font-name="Calibri" fo:font-size="12pt" style:font-size-asian="12pt"/>
    </style:style>
    <style:style style:name="P85" style:family="paragraph" style:parent-style-name="Standard">
      <style:paragraph-properties fo:margin-right="-0.0138in" fo:margin-top="0in" fo:margin-bottom="0in" style:contextual-spacing="false" fo:line-height="99%" fo:orphans="0" fo:widows="0"/>
    </style:style>
    <style:style style:name="P86" style:family="paragraph" style:parent-style-name="Standard">
      <style:paragraph-properties fo:margin-right="0.4291in" fo:margin-top="0in" fo:margin-bottom="0in" style:contextual-spacing="false" fo:line-height="108%" fo:orphans="0" fo:widows="0"/>
    </style:style>
    <style:style style:name="P87" style:family="paragraph" style:parent-style-name="Standard">
      <style:paragraph-properties fo:margin-right="5.802in" fo:margin-top="0.0071in" fo:margin-bottom="0in" style:contextual-spacing="false" fo:line-height="104%" fo:orphans="0" fo:widows="0" fo:text-indent="0.4909in" style:auto-text-indent="false"/>
    </style:style>
    <style:style style:name="P88" style:family="paragraph" style:parent-style-name="Standard">
      <style:paragraph-properties fo:margin-left="2.0709in" fo:margin-right="-0.0138in" fo:margin-top="0.05in" fo:margin-bottom="0in" style:contextual-spacing="false" fo:line-height="100%" fo:orphans="0" fo:widows="0" fo:text-indent="0in" style:auto-text-indent="false">
        <style:tab-stops>
          <style:tab-stop style:position="5.8063in"/>
        </style:tab-stops>
      </style:paragraph-properties>
    </style:style>
    <style:style style:name="P89" style:family="paragraph">
      <loext:graphic-properties draw:fill-color="#d6e6f3"/>
    </style:style>
    <style:style style:name="P90" style:family="paragraph" style:parent-style-name="Standard">
      <style:paragraph-properties fo:margin-top="0in" fo:margin-bottom="0.0091in" style:contextual-spacing="false" fo:line-height="0.1528in" fo:orphans="2" fo:widows="2"/>
      <style:text-properties style:font-name="Consolas" fo:font-size="11pt" style:font-size-asian="11pt"/>
    </style:style>
    <style:style style:name="P91" style:family="paragraph" style:parent-style-name="Standard">
      <style:paragraph-properties fo:margin-right="0.8425in" fo:margin-top="0in" fo:margin-bottom="0in" style:contextual-spacing="false" fo:line-height="105%" fo:orphans="0" fo:widows="0"/>
    </style:style>
    <style:style style:name="P92" style:family="paragraph" style:parent-style-name="Standard">
      <style:paragraph-properties fo:margin-right="0.6091in" fo:margin-top="0in" fo:margin-bottom="0in" style:contextual-spacing="false" fo:line-height="105%" fo:orphans="0" fo:widows="0" fo:text-indent="0.2055in" style:auto-text-indent="false"/>
    </style:style>
    <style:style style:name="P93" style:family="paragraph" style:parent-style-name="Standard">
      <style:paragraph-properties fo:margin-top="0in" fo:margin-bottom="0.0126in" style:contextual-spacing="false" fo:line-height="0.1665in" fo:orphans="2" fo:widows="2"/>
      <style:text-properties style:font-name="Consolas" fo:font-size="12pt" style:font-size-asian="12pt"/>
    </style:style>
    <style:style style:name="P94" style:family="paragraph" style:parent-style-name="Standard" style:master-page-name="Converted3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95" style:family="paragraph" style:parent-style-name="Standard">
      <style:paragraph-properties fo:margin-right="0.3736in" fo:margin-top="0.0453in" fo:margin-bottom="0in" style:contextual-spacing="false" fo:line-height="99%" fo:text-align="justify" style:justify-single-word="false" fo:orphans="0" fo:widows="0"/>
    </style:style>
    <style:style style:name="P96" style:family="paragraph" style:parent-style-name="Standard">
      <style:paragraph-properties fo:margin-top="0in" fo:margin-bottom="0.0016in" style:contextual-spacing="false" fo:line-height="0.111in" fo:orphans="2" fo:widows="2"/>
      <style:text-properties style:font-name="Consolas" fo:font-size="8pt" style:font-size-asian="8pt"/>
    </style:style>
    <style:style style:name="P97" style:family="paragraph" style:parent-style-name="Standard">
      <style:paragraph-properties fo:margin-right="0.2972in" fo:margin-top="0in" fo:margin-bottom="0in" style:contextual-spacing="false" fo:line-height="99%" fo:orphans="0" fo:widows="0"/>
    </style:style>
    <style:style style:name="P98" style:family="paragraph" style:parent-style-name="Standard">
      <style:paragraph-properties fo:margin-left="1.9665in" fo:margin-right="-0.0138in" fo:margin-top="0.0165in" fo:margin-bottom="0in" style:contextual-spacing="false" fo:line-height="103%" fo:orphans="0" fo:widows="0" fo:text-indent="0in" style:auto-text-indent="false">
        <style:tab-stops>
          <style:tab-stop style:position="2.95in"/>
        </style:tab-stops>
      </style:paragraph-properties>
    </style:style>
    <style:style style:name="P99" style:family="paragraph" style:parent-style-name="Standard">
      <style:paragraph-properties fo:margin-right="5.361in" fo:margin-top="0.0445in" fo:margin-bottom="0in" style:contextual-spacing="false" fo:line-height="99%" fo:orphans="0" fo:widows="0"/>
    </style:style>
    <style:style style:name="P100" style:family="paragraph" style:parent-style-name="Standard">
      <style:paragraph-properties fo:margin-top="0in" fo:margin-bottom="0.0126in" style:contextual-spacing="false" fo:line-height="0.111in" fo:orphans="2" fo:widows="2"/>
      <style:text-properties style:font-name="Consolas" fo:font-size="8pt" style:font-size-asian="8pt"/>
    </style:style>
    <style:style style:name="P101" style:family="paragraph" style:parent-style-name="Standard">
      <style:paragraph-properties fo:margin-right="0.3744in" fo:margin-top="0in" fo:margin-bottom="0in" style:contextual-spacing="false" fo:line-height="102%" fo:text-align="justify" style:justify-single-word="false" fo:orphans="0" fo:widows="0">
        <style:tab-stops>
          <style:tab-stop style:position="3.4417in"/>
        </style:tab-stops>
      </style:paragraph-properties>
    </style:style>
    <style:style style:name="P102" style:family="paragraph" style:parent-style-name="Standard">
      <style:paragraph-properties fo:margin-right="5.361in" fo:margin-top="0.0465in" fo:margin-bottom="0in" style:contextual-spacing="false" fo:line-height="99%" fo:orphans="0" fo:widows="0"/>
    </style:style>
    <style:style style:name="P103" style:family="paragraph" style:parent-style-name="Standard">
      <style:paragraph-properties fo:margin-left="0.4917in" fo:margin-right="0.5957in" fo:margin-top="0in" fo:margin-bottom="0in" style:contextual-spacing="false" fo:line-height="106%" fo:orphans="0" fo:widows="0" fo:text-indent="-0.4909in" style:auto-text-indent="false">
        <style:tab-stops>
          <style:tab-stop style:position="1.4752in"/>
        </style:tab-stops>
      </style:paragraph-properties>
    </style:style>
    <style:style style:name="P104" style:family="paragraph" style:parent-style-name="Standard">
      <style:paragraph-properties fo:margin-right="4.7193in" fo:margin-top="0.0398in" fo:margin-bottom="0in" style:contextual-spacing="false" fo:line-height="99%" fo:orphans="0" fo:widows="0"/>
    </style:style>
    <style:style style:name="P105" style:family="paragraph" style:parent-style-name="Standard">
      <style:paragraph-properties fo:margin-left="0.4917in" fo:margin-right="2.1543in" fo:margin-top="0.0535in" fo:margin-bottom="0in" style:contextual-spacing="false" fo:line-height="106%" fo:orphans="0" fo:widows="0" fo:text-indent="-0.4909in" style:auto-text-indent="false">
        <style:tab-stops>
          <style:tab-stop style:position="1.4752in"/>
        </style:tab-stops>
      </style:paragraph-properties>
    </style:style>
    <style:style style:name="P106" style:family="paragraph" style:parent-style-name="Standard">
      <style:paragraph-properties fo:margin-right="5.1299in" fo:margin-top="0.0402in" fo:margin-bottom="0.05in" style:contextual-spacing="false" fo:line-height="99%" fo:orphans="0" fo:widows="0"/>
    </style:style>
    <style:style style:name="P107" style:family="paragraph" style:parent-style-name="Standard">
      <style:paragraph-properties fo:margin-right="-0.0902in" fo:margin-top="0in" fo:margin-bottom="0in" style:contextual-spacing="false" fo:line-height="106%" fo:orphans="0" fo:widows="0"/>
    </style:style>
    <style:style style:name="P108" style:family="paragraph" style:parent-style-name="Standard">
      <style:paragraph-properties fo:margin-right="0.4508in" fo:margin-top="0.0398in" fo:margin-bottom="0in" style:contextual-spacing="false" fo:line-height="99%" fo:orphans="0" fo:widows="0"/>
    </style:style>
    <style:style style:name="P109" style:family="paragraph" style:parent-style-name="Standard">
      <style:paragraph-properties fo:margin-left="0.272in" fo:margin-right="0.2965in" fo:margin-top="0in" fo:margin-bottom="0in" style:contextual-spacing="false" fo:line-height="105%" fo:orphans="0" fo:widows="0" fo:text-indent="-0.272in" style:auto-text-indent="false" fo:break-before="column"/>
    </style:style>
    <style:style style:name="P110" style:family="paragraph" style:parent-style-name="Standard">
      <style:paragraph-properties fo:margin-top="0in" fo:margin-bottom="0.0118in" style:contextual-spacing="false" fo:line-height="0.111in" fo:orphans="2" fo:widows="2"/>
      <style:text-properties style:font-name="Calibri" fo:font-size="8pt" style:font-size-asian="8pt"/>
    </style:style>
    <style:style style:name="P111" style:family="paragraph" style:parent-style-name="Standard">
      <style:paragraph-properties fo:margin-right="0.3744in" fo:margin-top="0in" fo:margin-bottom="0in" style:contextual-spacing="false" fo:line-height="99%" fo:text-align="justify" style:justify-single-word="false" fo:orphans="0" fo:widows="0"/>
    </style:style>
    <style:style style:name="P112" style:family="paragraph" style:parent-style-name="Standard">
      <style:paragraph-properties fo:margin-right="-0.0138in" fo:margin-top="0.0457in" fo:margin-bottom="0in" style:contextual-spacing="false" fo:line-height="100%" fo:orphans="0" fo:widows="0"/>
    </style:style>
    <style:style style:name="P113" style:family="paragraph" style:parent-style-name="Standard">
      <style:paragraph-properties fo:margin-left="0.9835in" fo:margin-right="2.3866in" fo:margin-top="0.0409in" fo:margin-bottom="0in" style:contextual-spacing="false" fo:line-height="105%" fo:orphans="0" fo:widows="0" fo:text-indent="-0.7327in" style:auto-text-indent="false">
        <style:tab-stops>
          <style:tab-stop style:position="0.5in"/>
          <style:tab-stop style:position="1.9665in"/>
        </style:tab-stops>
      </style:paragraph-properties>
    </style:style>
    <style:style style:name="P114" style:family="paragraph" style:parent-style-name="Standard">
      <style:paragraph-properties fo:margin-left="0.5228in" fo:margin-right="-0.0138in" fo:margin-top="0.0402in" fo:margin-bottom="0in" style:contextual-spacing="false" fo:line-height="100%" fo:orphans="0" fo:widows="0" fo:text-indent="0in" style:auto-text-indent="false"/>
    </style:style>
    <style:style style:name="P115" style:family="paragraph" style:parent-style-name="Standard">
      <style:paragraph-properties fo:margin-top="0in" fo:margin-bottom="0.0665in" style:contextual-spacing="false" fo:line-height="0.1665in" fo:orphans="2" fo:widows="2"/>
      <style:text-properties style:font-name="Consolas" fo:font-size="12pt" style:font-size-asian="12pt"/>
    </style:style>
    <style:style style:name="P116" style:family="paragraph" style:parent-style-name="Standard" style:master-page-name="Converted4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117" style:family="paragraph" style:parent-style-name="Standard">
      <style:paragraph-properties fo:margin-left="0.5228in" fo:margin-right="-0.0138in" fo:margin-top="0in" fo:margin-bottom="0in" style:contextual-spacing="false" fo:line-height="100%" fo:orphans="0" fo:widows="0" fo:text-indent="0in" style:auto-text-indent="false"/>
    </style:style>
    <style:style style:name="P118" style:family="paragraph" style:parent-style-name="Standard">
      <style:paragraph-properties fo:margin-left="0.5in" fo:margin-right="1.3791in" fo:margin-top="0.05in" fo:margin-bottom="0in" style:contextual-spacing="false" fo:line-height="105%" fo:orphans="0" fo:widows="0" fo:text-indent="-0.25in" style:auto-text-indent="false">
        <style:tab-stops>
          <style:tab-stop style:position="2.95in"/>
        </style:tab-stops>
      </style:paragraph-properties>
    </style:style>
    <style:style style:name="P119" style:family="paragraph" style:parent-style-name="Standard">
      <style:paragraph-properties fo:margin-left="0.5228in" fo:margin-right="4.8374in" fo:margin-top="0.0409in" fo:margin-bottom="0in" style:contextual-spacing="false" fo:line-height="99%" fo:orphans="0" fo:widows="0" fo:text-indent="0in" style:auto-text-indent="false"/>
    </style:style>
    <style:style style:name="P120" style:family="paragraph" style:parent-style-name="Standard">
      <style:paragraph-properties fo:margin-left="0.9835in" fo:margin-right="0.3945in" fo:margin-top="0.052in" fo:margin-bottom="0in" style:contextual-spacing="false" fo:line-height="110%" fo:orphans="0" fo:widows="0" fo:text-indent="-0.7327in" style:auto-text-indent="false">
        <style:tab-stops>
          <style:tab-stop style:position="0.5in"/>
          <style:tab-stop style:position="5.9in"/>
        </style:tab-stops>
      </style:paragraph-properties>
    </style:style>
    <style:style style:name="P121" style:family="paragraph" style:parent-style-name="Standard">
      <style:paragraph-properties fo:margin-left="0.9835in" fo:margin-right="0.3945in" fo:margin-top="0in" fo:margin-bottom="0in" style:contextual-spacing="false" fo:line-height="110%" fo:orphans="0" fo:widows="0" fo:text-indent="-0.7327in" style:auto-text-indent="false">
        <style:tab-stops>
          <style:tab-stop style:position="0.5in"/>
          <style:tab-stop style:position="5.9in"/>
        </style:tab-stops>
      </style:paragraph-properties>
    </style:style>
    <style:style style:name="P122" style:family="paragraph" style:parent-style-name="Standard">
      <style:paragraph-properties fo:margin-left="0.4917in" fo:margin-right="0.3945in" fo:margin-top="0in" fo:margin-bottom="0in" style:contextual-spacing="false" fo:line-height="109%" fo:orphans="0" fo:widows="0" fo:text-indent="-0.4909in" style:auto-text-indent="false">
        <style:tab-stops>
          <style:tab-stop style:position="5.9in"/>
        </style:tab-stops>
      </style:paragraph-properties>
    </style:style>
    <style:style style:name="P123" style:family="paragraph" style:parent-style-name="Standard">
      <style:paragraph-properties fo:margin-right="5.361in" fo:margin-top="0.0335in" fo:margin-bottom="0in" style:contextual-spacing="false" fo:line-height="99%" fo:orphans="0" fo:widows="0"/>
    </style:style>
    <style:style style:name="P124" style:family="paragraph" style:parent-style-name="Standard">
      <style:paragraph-properties fo:margin-top="0in" fo:margin-bottom="0.0047in" style:contextual-spacing="false" fo:line-height="0.1665in" fo:orphans="2" fo:widows="2"/>
      <style:text-properties style:font-name="Consolas" fo:font-size="12pt" style:font-size-asian="12pt"/>
    </style:style>
    <style:style style:name="P125" style:family="paragraph" style:parent-style-name="Standard" style:master-page-name="Converted5">
      <style:paragraph-properties fo:margin-top="0in" fo:margin-bottom="0in" style:contextual-spacing="false" fo:line-height="0.1665in" fo:orphans="2" fo:widows="2" style:page-number="auto"/>
      <style:text-properties style:font-name="Calibri" fo:font-size="12pt" style:font-size-asian="12pt"/>
    </style:style>
    <style:style style:name="P126" style:family="paragraph" style:parent-style-name="Standard">
      <style:paragraph-properties fo:margin-top="0in" fo:margin-bottom="0.0575in" style:contextual-spacing="false" fo:line-height="0.1665in" fo:orphans="2" fo:widows="2"/>
      <style:text-properties style:font-name="Calibri" fo:font-size="12pt" style:font-size-asian="12pt"/>
    </style:style>
    <style:style style:name="P127" style:family="paragraph" style:parent-style-name="Standard">
      <style:paragraph-properties fo:margin-right="0.4717in" fo:margin-top="0in" fo:margin-bottom="0in" style:contextual-spacing="false" fo:line-height="115%" fo:orphans="0" fo:widows="0"/>
    </style:style>
    <style:style style:name="P128" style:family="paragraph" style:parent-style-name="Standard">
      <style:paragraph-properties fo:margin-right="-0.0138in" fo:margin-top="0.0075in" fo:margin-bottom="0in" style:contextual-spacing="false" fo:line-height="97%" fo:orphans="0" fo:widows="0"/>
    </style:style>
    <style:style style:name="P129" style:family="paragraph" style:parent-style-name="Standard">
      <style:paragraph-properties fo:margin-left="0.5in" fo:margin-right="0.5543in" fo:margin-top="0.0492in" fo:margin-bottom="0in" style:contextual-spacing="false" fo:line-height="99%" fo:text-align="justify" style:justify-single-word="false" fo:orphans="0" fo:widows="0" fo:text-indent="-0.25in" style:auto-text-indent="false"/>
    </style:style>
    <style:style style:name="P130" style:family="paragraph" style:parent-style-name="Standard">
      <style:paragraph-properties fo:margin-left="0.25in" fo:margin-right="-0.0138in" fo:margin-top="0.0453in" fo:margin-bottom="0in" style:contextual-spacing="false" fo:line-height="100%" fo:orphans="0" fo:widows="0" fo:text-indent="0in" style:auto-text-indent="false">
        <style:tab-stops>
          <style:tab-stop style:position="0.5in"/>
        </style:tab-stops>
      </style:paragraph-properties>
    </style:style>
    <style:style style:name="P131" style:family="paragraph" style:parent-style-name="Standard">
      <style:paragraph-properties fo:margin-left="0.5in" fo:margin-right="0.4764in" fo:margin-top="0.0402in" fo:margin-bottom="0in" style:contextual-spacing="false" fo:line-height="100%" fo:orphans="0" fo:widows="0" fo:text-indent="-0.25in" style:auto-text-indent="false"/>
    </style:style>
    <style:style style:name="P132" style:family="paragraph" style:parent-style-name="Standard">
      <style:paragraph-properties fo:margin-left="0.25in" fo:margin-right="-0.0138in" fo:margin-top="0.039in" fo:margin-bottom="0in" style:contextual-spacing="false" fo:line-height="100%" fo:orphans="0" fo:widows="0" fo:text-indent="0in" style:auto-text-indent="false">
        <style:tab-stops>
          <style:tab-stop style:position="0.5in"/>
        </style:tab-stops>
      </style:paragraph-properties>
    </style:style>
    <style:style style:name="P133" style:family="paragraph" style:parent-style-name="Standard">
      <style:paragraph-properties fo:margin-right="0.5543in" fo:margin-top="0.0453in" fo:margin-bottom="0in" style:contextual-spacing="false" fo:line-height="99%" fo:text-align="justify" style:justify-single-word="false" fo:orphans="0" fo:widows="0">
        <style:tab-stops>
          <style:tab-stop style:position="0.6752in"/>
          <style:tab-stop style:position="1.2583in"/>
          <style:tab-stop style:position="2.0244in"/>
          <style:tab-stop style:position="2.8827in"/>
          <style:tab-stop style:position="3.4661in"/>
          <style:tab-stop style:position="4.5075in"/>
          <style:tab-stop style:position="4.9992in"/>
          <style:tab-stop style:position="5.5827in"/>
          <style:tab-stop style:position="6.2575in"/>
        </style:tab-stops>
      </style:paragraph-properties>
    </style:style>
    <style:style style:name="P134" style:family="paragraph" style:parent-style-name="Standard">
      <style:paragraph-properties fo:margin-right="0.4764in" fo:margin-top="0.0457in" fo:margin-bottom="0.0429in" style:contextual-spacing="false" fo:line-height="99%" fo:orphans="0" fo:widows="0"/>
    </style:style>
    <style:style style:name="P135" style:family="paragraph" style:parent-style-name="Standard">
      <style:paragraph-properties fo:margin-right="-0.0902in" fo:margin-top="0in" fo:margin-bottom="0in" style:contextual-spacing="false" fo:line-height="100%" fo:orphans="0" fo:widows="0"/>
    </style:style>
    <style:style style:name="P136" style:family="paragraph" style:parent-style-name="Standard">
      <style:paragraph-properties fo:margin-right="-0.0902in" fo:margin-top="0in" fo:margin-bottom="0in" style:contextual-spacing="false" fo:line-height="99%" fo:orphans="0" fo:widows="0" fo:text-indent="0.2701in" style:auto-text-indent="false" fo:break-before="column">
        <style:tab-stops>
          <style:tab-stop style:position="2.0256in"/>
        </style:tab-stops>
      </style:paragraph-properties>
    </style:style>
    <style:style style:name="P137" style:family="paragraph" style:parent-style-name="Standard">
      <style:paragraph-properties fo:margin-left="-0.0917in" fo:margin-right="0.5681in" fo:margin-top="0in" fo:margin-bottom="0in" style:contextual-spacing="false" fo:line-height="99%" fo:text-align="right" style:justify-single-word="false" fo:orphans="0" fo:widows="0" fo:text-indent="0in" style:auto-text-indent="false" fo:break-before="column"/>
    </style:style>
    <style:style style:name="P138" style:family="paragraph" style:parent-style-name="Standard">
      <style:paragraph-properties fo:margin-top="0in" fo:margin-bottom="0.072in" style:contextual-spacing="false" fo:line-height="0.1665in" fo:orphans="2" fo:widows="2"/>
      <style:text-properties style:font-name="Calibri" fo:font-size="12pt" style:font-size-asian="12pt"/>
    </style:style>
    <style:style style:name="P139" style:family="paragraph" style:parent-style-name="Standard">
      <style:paragraph-properties fo:margin-right="0.5563in" fo:margin-top="0.0783in" fo:margin-bottom="0in" style:contextual-spacing="false" fo:line-height="99%" fo:text-align="justify" style:justify-single-word="false" fo:orphans="0" fo:widows="0"/>
    </style:style>
    <style:style style:name="P140" style:family="paragraph" style:parent-style-name="Standard">
      <style:paragraph-properties fo:margin-top="0in" fo:margin-bottom="0.039in" style:contextual-spacing="false" fo:line-height="0.1665in" fo:orphans="2" fo:widows="2"/>
      <style:text-properties style:font-name="Consolas" fo:font-size="12pt" style:font-size-asian="12pt"/>
    </style:style>
    <style:style style:name="P141" style:family="paragraph" style:parent-style-name="Standard">
      <style:paragraph-properties fo:margin-left="5.0965in" fo:margin-right="0.7217in" fo:margin-top="0in" fo:margin-bottom="0in" style:contextual-spacing="false" fo:line-height="99%" fo:orphans="0" fo:widows="0" fo:text-indent="-5.0965in" style:auto-text-indent="false"/>
    </style:style>
    <style:style style:name="P142" style:family="paragraph" style:parent-style-name="Standard">
      <style:paragraph-properties fo:margin-top="0in" fo:margin-bottom="0.0382in" style:contextual-spacing="false" fo:line-height="0.1665in" fo:orphans="2" fo:widows="2"/>
      <style:text-properties style:font-name="Consolas" fo:font-size="12pt" style:font-size-asian="12pt"/>
    </style:style>
    <style:style style:name="T1" style:family="text">
      <style:text-properties style:font-name="Calibri" fo:font-size="12pt" style:font-size-asian="12pt"/>
    </style:style>
    <style:style style:name="T2" style:family="text">
      <style:text-properties style:font-name="Calibri" fo:font-size="6pt" style:font-size-asian="6pt"/>
    </style:style>
    <style:style style:name="T3" style:family="text">
      <style:text-properties fo:color="#5b9bd5" loext:opacity="100%" style:font-name="Consolas" fo:font-size="13pt" fo:font-weight="bold" style:font-size-asian="13pt" style:font-weight-asian="bold"/>
    </style:style>
    <style:style style:name="T4" style:family="text">
      <style:text-properties fo:color="#2e74b4" loext:opacity="100%" style:font-name="Consolas" fo:font-size="14pt" fo:font-weight="bold" style:font-size-asian="14pt" style:font-weight-asian="bold"/>
    </style:style>
    <style:style style:name="T5" style:family="text">
      <style:text-properties fo:color="#2e74b4" loext:opacity="100%" style:font-name="Consolas" fo:font-size="14pt" fo:letter-spacing="0.0008in" fo:font-weight="bold" style:font-size-asian="14pt" style:font-weight-asian="bold"/>
    </style:style>
    <style:style style:name="T6" style:family="text">
      <style:text-properties fo:color="#5b9bd5" loext:opacity="100%" style:font-name="Consolas" fo:font-size="13pt" fo:letter-spacing="0.0008in" fo:font-weight="bold" style:font-size-asian="13pt" style:font-weight-asian="bold"/>
    </style:style>
    <style:style style:name="T7" style:family="text">
      <style:text-properties fo:color="#000000" loext:opacity="100%" style:font-name="Consolas" fo:font-size="12pt" style:font-size-asian="12pt"/>
    </style:style>
    <style:style style:name="T8" style:family="text">
      <style:text-properties fo:color="#000000" loext:opacity="100%" style:text-position="69% 100%" style:font-name="Consolas" fo:font-size="8pt" style:font-size-asian="8pt" style:text-scale="99%"/>
    </style:style>
    <style:style style:name="T9" style:family="text">
      <style:text-properties fo:color="#000000" loext:opacity="100%" style:text-position="69% 100%" style:font-name="Consolas" fo:font-size="8pt" fo:letter-spacing="0.0319in" style:font-size-asian="8pt"/>
    </style:style>
    <style:style style:name="T10" style:family="text">
      <style:text-properties fo:color="#000000" loext:opacity="100%" style:font-name="Consolas" fo:font-size="12pt" fo:letter-spacing="0.0008in" style:font-size-asian="12pt"/>
    </style:style>
    <style:style style:name="T11" style:family="text">
      <style:text-properties fo:color="#000000" loext:opacity="100%" style:text-position="69% 100%" style:font-name="Consolas" fo:font-size="8pt" fo:letter-spacing="0.0311in" style:font-size-asian="8pt"/>
    </style:style>
    <style:style style:name="T12" style:family="text">
      <style:text-properties style:font-name="Consolas" fo:font-size="12pt" style:font-size-asian="12pt"/>
    </style:style>
    <style:style style:name="T13" style:family="text">
      <style:text-properties style:font-name="Consolas" fo:font-size="6pt" style:font-size-asian="6pt"/>
    </style:style>
    <style:style style:name="T14" style:family="text">
      <style:text-properties style:font-name="Calibri" fo:font-size="8pt" style:font-size-asian="8pt"/>
    </style:style>
    <style:style style:name="T15" style:family="text">
      <style:text-properties fo:color="#5b9bd5" loext:opacity="100%" style:font-name="Consolas" fo:font-size="10.5pt" fo:font-weight="bold" style:font-size-asian="10.5pt" style:font-weight-asian="bold"/>
    </style:style>
    <style:style style:name="T16" style:family="text">
      <style:text-properties fo:color="#5b9bd5" loext:opacity="100%" style:font-name="Consolas" fo:font-size="10.5pt" fo:letter-spacing="0.002in" fo:font-weight="bold" style:font-size-asian="10.5pt" style:font-weight-asian="bold" style:text-scale="103%"/>
    </style:style>
    <style:style style:name="T17" style:family="text">
      <style:text-properties fo:color="#5b9bd5" loext:opacity="100%" style:font-name="Consolas" fo:font-size="10.5pt" fo:font-weight="bold" style:font-size-asian="10.5pt" style:font-weight-asian="bold" style:text-scale="103%"/>
    </style:style>
    <style:style style:name="T18" style:family="text">
      <style:text-properties fo:color="#5b9bd5" loext:opacity="100%" style:font-name="Consolas" fo:font-size="10.5pt" fo:letter-spacing="0.0047in" fo:font-weight="bold" style:font-size-asian="10.5pt" style:font-weight-asian="bold"/>
    </style:style>
    <style:style style:name="T19" style:family="text">
      <style:text-properties fo:color="#5b9bd5" loext:opacity="100%" style:font-name="Consolas" fo:font-size="10.5pt" fo:letter-spacing="0.0016in" fo:font-weight="bold" style:font-size-asian="10.5pt" style:font-weight-asian="bold" style:text-scale="103%"/>
    </style:style>
    <style:style style:name="T20" style:family="text">
      <style:text-properties fo:color="#5b9bd5" loext:opacity="100%" style:font-name="Consolas" fo:font-size="10.5pt" fo:letter-spacing="0.0055in" fo:font-weight="bold" style:font-size-asian="10.5pt" style:font-weight-asian="bold"/>
    </style:style>
    <style:style style:name="T21" style:family="text">
      <style:text-properties fo:color="#000000" loext:opacity="100%" style:font-name="Consolas" fo:font-size="12pt" fo:letter-spacing="0.0602in" style:font-size-asian="12pt"/>
    </style:style>
    <style:style style:name="T22" style:family="text">
      <style:text-properties fo:color="#000000" loext:opacity="100%" fo:font-family="'MS Gothic'" style:font-family-generic="roman" style:font-pitch="variable" fo:font-size="12pt" style:font-size-asian="12pt"/>
    </style:style>
    <style:style style:name="T23" style:family="text">
      <style:text-properties fo:color="#000000" loext:opacity="100%" fo:font-family="'MS Gothic'" style:font-family-generic="roman" style:font-pitch="variable" fo:font-size="12pt" fo:letter-spacing="0.0075in" style:font-size-asian="12pt"/>
    </style:style>
    <style:style style:name="T24" style:family="text">
      <style:text-properties fo:color="#000000" loext:opacity="100%" style:font-name="Consolas" fo:font-size="12pt" fo:letter-spacing="0.0583in" style:font-size-asian="12pt"/>
    </style:style>
    <style:style style:name="T25" style:family="text">
      <style:text-properties style:font-name="Calibri" fo:font-size="11pt" style:font-size-asian="11pt"/>
    </style:style>
    <style:style style:name="T26" style:family="text">
      <style:text-properties fo:color="#000000" loext:opacity="100%" style:font-name="Consolas" fo:font-size="9.5pt" style:font-size-asian="9.5pt"/>
    </style:style>
    <style:style style:name="T27" style:family="text">
      <style:text-properties fo:color="#000000" loext:opacity="100%" style:text-position="77% 100%" style:font-name="Consolas" fo:font-size="6.5pt" style:font-size-asian="6.5pt"/>
    </style:style>
    <style:style style:name="T28" style:family="text">
      <style:text-properties fo:color="#000000" loext:opacity="100%" style:text-position="77% 100%" style:font-name="Consolas" fo:font-size="6.5pt" fo:letter-spacing="0.0264in" style:font-size-asian="6.5pt"/>
    </style:style>
    <style:style style:name="T29" style:family="text">
      <style:text-properties fo:color="#000000" loext:opacity="100%" style:font-name="Consolas" fo:font-size="9.5pt" fo:letter-spacing="0.0016in" style:font-size-asian="9.5pt" style:text-scale="104%"/>
    </style:style>
    <style:style style:name="T30" style:family="text">
      <style:text-properties fo:color="#000000" loext:opacity="100%" style:font-name="Consolas" fo:font-size="9.5pt" fo:letter-spacing="0.0008in" style:font-size-asian="9.5pt" style:text-scale="104%"/>
    </style:style>
    <style:style style:name="T31" style:family="text">
      <style:text-properties fo:color="#000000" loext:opacity="100%" style:font-name="Consolas" fo:font-size="9.5pt" style:font-size-asian="9.5pt" style:text-scale="104%"/>
    </style:style>
    <style:style style:name="T32" style:family="text">
      <style:text-properties fo:color="#000000" loext:opacity="100%" style:font-name="Consolas" fo:font-size="9.5pt" fo:letter-spacing="0.0047in" style:font-size-asian="9.5pt"/>
    </style:style>
    <style:style style:name="T33" style:family="text">
      <style:text-properties fo:color="#000000" loext:opacity="100%" style:font-name="Consolas" fo:font-size="9.5pt" fo:letter-spacing="0.0043in" style:font-size-asian="9.5pt"/>
    </style:style>
    <style:style style:name="T34" style:family="text">
      <style:text-properties fo:color="#000000" loext:opacity="100%" style:font-name="Consolas" fo:font-size="8.5pt" style:font-size-asian="8.5pt"/>
    </style:style>
    <style:style style:name="T35" style:family="text">
      <style:text-properties fo:color="#000000" loext:opacity="100%" style:font-name="Consolas" fo:font-size="8.5pt" fo:letter-spacing="0.0008in" style:font-size-asian="8.5pt" style:text-scale="105%"/>
    </style:style>
    <style:style style:name="T36" style:family="text">
      <style:text-properties fo:color="#000000" loext:opacity="100%" style:font-name="Consolas" fo:font-size="8.5pt" style:font-size-asian="8.5pt" style:text-scale="105%"/>
    </style:style>
    <style:style style:name="T37" style:family="text">
      <style:text-properties fo:color="#000000" loext:opacity="100%" style:font-name="Consolas" fo:font-size="8.5pt" fo:letter-spacing="0.0043in" style:font-size-asian="8.5pt"/>
    </style:style>
    <style:style style:name="T38" style:family="text">
      <style:text-properties fo:color="#000000" loext:opacity="100%" style:font-name="Consolas" fo:font-size="8.5pt" fo:letter-spacing="0.0047in" style:font-size-asian="8.5pt"/>
    </style:style>
    <style:style style:name="T39" style:family="text">
      <style:text-properties style:font-name="Consolas" fo:font-size="7pt" style:font-size-asian="7pt"/>
    </style:style>
    <style:style style:name="T40" style:family="text">
      <style:text-properties fo:color="#000000" loext:opacity="100%" style:font-name="Consolas" fo:font-size="12pt" fo:letter-spacing="0.1591in" style:font-size-asian="12pt"/>
    </style:style>
    <style:style style:name="T41" style:family="text">
      <style:text-properties fo:color="#000000" loext:opacity="100%" fo:font-family="'MS Gothic'" style:font-family-generic="roman" style:font-pitch="variable" fo:font-size="12pt" fo:letter-spacing="0.0083in" style:font-size-asian="12pt"/>
    </style:style>
    <style:style style:name="T42" style:family="text">
      <style:text-properties fo:color="#5b9bd5" loext:opacity="100%" style:font-name="Consolas" fo:font-size="12pt" fo:font-weight="bold" style:font-size-asian="12pt" style:font-weight-asian="bold"/>
    </style:style>
    <style:style style:name="T43" style:family="text">
      <style:text-properties fo:color="#5b9bd5" loext:opacity="100%" style:font-name="Consolas" fo:font-size="12pt" fo:letter-spacing="0.0008in" fo:font-weight="bold" style:font-size-asian="12pt" style:font-weight-asian="bold"/>
    </style:style>
    <style:style style:name="T44" style:family="text">
      <style:text-properties fo:color="#5b9bd5" loext:opacity="100%" style:text-position="71% 100%" style:font-name="Consolas" fo:font-size="7pt" fo:font-weight="bold" style:font-size-asian="7pt" style:font-weight-asian="bold"/>
    </style:style>
    <style:style style:name="T45" style:family="text">
      <style:text-properties fo:color="#5b9bd5" loext:opacity="100%" style:text-position="71% 100%" style:font-name="Consolas" fo:font-size="7pt" fo:letter-spacing="0.0307in" fo:font-weight="bold" style:font-size-asian="7pt" style:font-weight-asian="bold"/>
    </style:style>
    <style:style style:name="T46" style:family="text">
      <style:text-properties style:font-name="Consolas" fo:font-size="8pt" style:font-size-asian="8pt"/>
    </style:style>
    <style:style style:name="T47" style:family="text">
      <style:text-properties fo:color="#5b9bd5" loext:opacity="100%" style:font-name="Consolas" fo:font-size="8pt" fo:font-weight="bold" style:font-size-asian="8pt" style:font-weight-asian="bold"/>
    </style:style>
    <style:style style:name="T48" style:family="text">
      <style:text-properties fo:color="#5b9bd5" loext:opacity="100%" style:text-position="75% 100%" style:font-name="Consolas" fo:font-size="8pt" fo:font-weight="bold" style:font-size-asian="8pt" style:font-weight-asian="bold" style:text-scale="105%"/>
    </style:style>
    <style:style style:name="T49" style:family="text">
      <style:text-properties fo:color="#000000" loext:opacity="100%" style:font-name="Consolas" fo:font-size="12pt" fo:letter-spacing="0.1835in" style:font-size-asian="12pt"/>
    </style:style>
    <style:style style:name="T50" style:family="text">
      <style:text-properties style:font-name="Consolas" fo:font-size="11pt" style:font-size-asian="11pt"/>
    </style:style>
    <style:style style:name="T51" style:family="text">
      <style:text-properties fo:color="#000000" loext:opacity="100%" style:font-name="Consolas" fo:font-size="12pt" fo:letter-spacing="0.002in" style:font-size-asian="12pt"/>
    </style:style>
    <style:style style:name="T52" style:family="text">
      <style:text-properties fo:color="#000000" loext:opacity="100%" style:font-name="Consolas" fo:font-size="12pt" fo:letter-spacing="0.0028in" style:font-size-asian="12pt"/>
    </style:style>
    <style:style style:name="T53" style:family="text">
      <style:text-properties fo:color="#000000" loext:opacity="100%" style:font-name="Consolas" fo:font-size="12pt" fo:font-weight="bold" style:font-size-asian="12pt" style:font-weight-asian="bold"/>
    </style:style>
    <style:style style:name="T54" style:family="text">
      <style:text-properties fo:color="#000000" loext:opacity="100%" style:font-name="Consolas" fo:font-size="12pt" fo:letter-spacing="0.0028in" fo:font-weight="bold" style:font-size-asian="12pt" style:font-weight-asian="bold"/>
    </style:style>
    <style:style style:name="T55" style:family="text">
      <style:text-properties fo:color="#000000" loext:opacity="100%" style:font-name="Consolas" fo:font-size="12pt" fo:letter-spacing="0.0335in" style:font-size-asian="12pt"/>
    </style:style>
    <style:style style:name="T56" style:family="text">
      <style:text-properties fo:color="#000000" loext:opacity="100%" style:font-name="Consolas" fo:font-size="12pt" fo:letter-spacing="0.0339in" style:font-size-asian="12pt"/>
    </style:style>
    <style:style style:name="T57" style:family="text">
      <style:text-properties fo:color="#000000" loext:opacity="100%" style:font-name="Consolas" fo:font-size="12pt" fo:letter-spacing="0.0638in" style:font-size-asian="12pt"/>
    </style:style>
    <style:style style:name="T58" style:family="text">
      <style:text-properties fo:color="#000000" loext:opacity="100%" style:font-name="Consolas" fo:font-size="12pt" fo:letter-spacing="0.0646in" style:font-size-asian="12pt"/>
    </style:style>
    <style:style style:name="T59" style:family="text">
      <style:text-properties fo:color="#000000" loext:opacity="100%" style:font-name="Consolas" fo:font-size="12pt" fo:letter-spacing="0.1083in" style:font-size-asian="12pt"/>
    </style:style>
    <style:style style:name="T60" style:family="text">
      <style:text-properties fo:color="#000000" loext:opacity="100%" style:font-name="Consolas" fo:font-size="12pt" fo:letter-spacing="0.1075in" style:font-size-asian="12pt"/>
    </style:style>
    <style:style style:name="T61" style:family="text">
      <style:text-properties fo:color="#000000" loext:opacity="100%" style:font-name="Consolas" fo:font-size="12pt" fo:letter-spacing="0.0035in" style:font-size-asian="12pt"/>
    </style:style>
    <style:style style:name="T62" style:family="text">
      <style:text-properties fo:color="#000000" loext:opacity="100%" style:font-name="Consolas" fo:font-size="12pt" fo:letter-spacing="0.0043in" style:font-size-asian="12pt"/>
    </style:style>
    <style:style style:name="T63" style:family="text">
      <style:text-properties fo:color="#000000" loext:opacity="100%" style:font-name="Consolas" fo:font-size="12pt" fo:letter-spacing="0.1673in" style:font-size-asian="12pt"/>
    </style:style>
    <style:style style:name="T64" style:family="text">
      <style:text-properties fo:color="#000000" loext:opacity="100%" style:font-name="Consolas" fo:font-size="12pt" fo:letter-spacing="0.0465in" style:font-size-asian="12pt"/>
    </style:style>
    <style:style style:name="T65" style:family="text">
      <style:text-properties fo:color="#000000" loext:opacity="100%" style:font-name="Consolas" fo:font-size="12pt" fo:letter-spacing="0.1181in" style:font-size-asian="12pt"/>
    </style:style>
    <style:style style:name="T66" style:family="text">
      <style:text-properties fo:color="#000000" loext:opacity="100%" style:font-name="Consolas" fo:font-size="12pt" fo:letter-spacing="0.1008in" style:font-size-asian="12pt"/>
    </style:style>
    <style:style style:name="T67" style:family="text">
      <style:text-properties fo:color="#000000" loext:opacity="100%" style:font-name="Consolas" fo:font-size="12pt" fo:letter-spacing="0.1173in" style:font-size-asian="12pt"/>
    </style:style>
    <style:style style:name="T68" style:family="text">
      <style:text-properties fo:color="#000000" loext:opacity="100%" style:font-name="Consolas" fo:font-size="12pt" fo:letter-spacing="0.0102in" style:font-size-asian="12pt"/>
    </style:style>
    <style:style style:name="T69" style:family="text">
      <style:text-properties fo:color="#000000" loext:opacity="100%" style:font-name="Consolas" fo:font-size="12pt" fo:letter-spacing="0.011in" style:font-size-asian="12pt"/>
    </style:style>
    <style:style style:name="T70" style:family="text">
      <style:text-properties fo:color="#000000" loext:opacity="100%" style:font-name="Consolas" fo:font-size="12pt" fo:letter-spacing="0.1874in" style:font-size-asian="12pt"/>
    </style:style>
    <style:style style:name="T71" style:family="text">
      <style:text-properties fo:color="#000000" loext:opacity="100%" style:font-name="Consolas" fo:font-size="12pt" fo:letter-spacing="0.1866in" style:font-size-asian="12pt"/>
    </style:style>
    <style:style style:name="T72" style:family="text">
      <style:text-properties fo:color="#000000" loext:opacity="100%" style:font-name="Consolas" fo:font-size="12pt" fo:letter-spacing="0.0807in" style:font-size-asian="12pt"/>
    </style:style>
    <style:style style:name="T73" style:family="text">
      <style:text-properties fo:color="#000000" loext:opacity="100%" fo:font-family="Symbol" style:font-family-generic="roman" style:font-pitch="variable" fo:font-size="12pt" style:font-size-asian="12pt"/>
    </style:style>
    <style:style style:name="T74" style:family="text">
      <style:text-properties fo:color="#000000" loext:opacity="100%" style:font-name="Consolas" fo:font-size="12pt" fo:letter-spacing="0.0925in" style:font-size-asian="12pt"/>
    </style:style>
    <style:style style:name="T75" style:family="text">
      <style:text-properties fo:color="#5b9bd5" loext:opacity="100%" style:font-name="Consolas" fo:font-size="13pt" fo:letter-spacing="0.022in" fo:font-weight="bold" style:font-size-asian="13pt" style:font-weight-asian="bold"/>
    </style:style>
    <style:style style:name="T76" style:family="text">
      <style:text-properties fo:color="#000000" loext:opacity="100%" fo:font-family="'Courier New'" style:font-family-generic="roman" style:font-pitch="variable" fo:font-size="11.5pt" fo:font-weight="bold" style:font-size-asian="11.5pt" style:font-weight-asian="bold" style:text-scale="102%"/>
    </style:style>
    <style:style style:name="T77" style:family="text">
      <style:text-properties fo:color="#000000" loext:opacity="100%" style:font-name="Consolas" fo:font-size="12pt" fo:letter-spacing="0.0528in" style:font-size-asian="12pt"/>
    </style:style>
    <style:style style:name="T78" style:family="text">
      <style:text-properties fo:color="#000000" loext:opacity="100%" style:font-name="Consolas" fo:font-size="12pt" fo:letter-spacing="0.052in" style:font-size-asian="12pt"/>
    </style:style>
    <style:style style:name="T79" style:family="text">
      <style:text-properties fo:color="#000000" loext:opacity="100%" style:font-name="Consolas" fo:font-size="12pt" fo:letter-spacing="-0.0126in" style:font-size-asian="12pt"/>
    </style:style>
    <style:style style:name="T80" style:family="text">
      <style:text-properties fo:color="#000000" loext:opacity="100%" fo:font-family="'Courier New'" style:font-family-generic="roman" style:font-pitch="variable" fo:font-size="11.5pt" fo:font-weight="bold" style:font-size-asian="11.5pt" style:font-weight-asian="bold" style:text-scale="102%"/>
    </style:style>
    <style:style style:name="T81" style:family="text">
      <style:text-properties fo:color="#000000" loext:opacity="100%" fo:font-family="'Courier New'" style:font-family-generic="roman" style:font-pitch="variable" fo:font-size="11.5pt" fo:letter-spacing="0.0028in" fo:font-weight="bold" style:font-size-asian="11.5pt" style:font-weight-asian="bold"/>
    </style:style>
    <style:style style:name="T82" style:family="text">
      <style:text-properties fo:color="#000000" loext:opacity="100%" fo:font-family="'Courier New'" style:font-family-generic="roman" style:font-pitch="variable" fo:font-size="11.5pt" fo:font-weight="bold" style:font-size-asian="11.5pt" style:font-weight-asian="bold"/>
    </style:style>
    <style:style style:name="T83" style:family="text">
      <style:text-properties fo:color="#000000" loext:opacity="100%" style:font-name="Consolas" fo:font-size="12pt" fo:letter-spacing="0.0118in" style:font-size-asian="12pt"/>
    </style:style>
    <style:style style:name="T84" style:family="text">
      <style:text-properties fo:color="#000000" loext:opacity="100%" style:font-name="Consolas" fo:font-size="12pt" fo:letter-spacing="0.0083in" style:font-size-asian="12pt"/>
    </style:style>
    <style:style style:name="T85" style:family="text">
      <style:text-properties fo:color="#000000" loext:opacity="100%" style:font-name="Consolas" fo:font-size="12pt" fo:letter-spacing="0.0075in" style:font-size-asian="12pt"/>
    </style:style>
    <style:style style:name="T86" style:family="text">
      <style:text-properties fo:color="#000000" loext:opacity="100%" style:font-name="Consolas" fo:font-size="12pt" fo:letter-spacing="0.0236in" style:font-size-asian="12pt"/>
    </style:style>
    <style:style style:name="T87" style:family="text">
      <style:text-properties fo:color="#000000" loext:opacity="100%" style:font-name="Consolas" fo:font-size="12pt" fo:letter-spacing="0.0244in" style:font-size-asian="12pt"/>
    </style:style>
    <style:style style:name="T88" style:family="text">
      <style:text-properties fo:color="#000000" loext:opacity="100%" style:font-name="Consolas" fo:font-size="12pt" fo:letter-spacing="0.1256in" style:font-size-asian="12pt"/>
    </style:style>
    <style:style style:name="T89" style:family="text">
      <style:text-properties fo:color="#000000" loext:opacity="100%" style:font-name="Consolas" fo:font-size="12pt" fo:letter-spacing="0.1252in" style:font-size-asian="12pt"/>
    </style:style>
    <style:style style:name="T90" style:family="text">
      <style:text-properties fo:color="#000000" loext:opacity="100%" style:font-name="Consolas" fo:font-size="12pt" fo:letter-spacing="0.1665in" style:font-size-asian="12pt"/>
    </style:style>
    <style:style style:name="T91" style:family="text">
      <style:text-properties fo:color="#000000" loext:opacity="100%" style:font-name="Consolas" fo:font-size="12pt" fo:letter-spacing="0.0437in" style:font-size-asian="12pt"/>
    </style:style>
    <style:style style:name="T92" style:family="text">
      <style:text-properties fo:color="#000000" loext:opacity="100%" style:font-name="Consolas" fo:font-size="12pt" fo:letter-spacing="0.0953in" style:font-size-asian="12pt"/>
    </style:style>
    <style:style style:name="T93" style:family="text">
      <style:text-properties fo:color="#000000" loext:opacity="100%" style:font-name="Consolas" fo:font-size="12pt" fo:letter-spacing="0.0327in" style:font-size-asian="12pt"/>
    </style:style>
    <style:style style:name="T94" style:family="text">
      <style:text-properties fo:color="#000000" loext:opacity="100%" fo:font-family="'Courier New'" style:font-family-generic="roman" style:font-pitch="variable" fo:font-size="11.5pt" fo:letter-spacing="0.002in" fo:font-weight="bold" style:font-size-asian="11.5pt" style:font-weight-asian="bold"/>
    </style:style>
    <style:style style:name="T95" style:family="text">
      <style:text-properties fo:color="#000000" loext:opacity="100%" fo:font-family="'Courier New'" style:font-family-generic="roman" style:font-pitch="variable" fo:font-size="11.5pt" style:font-size-asian="11.5pt"/>
    </style:style>
    <style:style style:name="T96" style:family="text">
      <style:text-properties fo:color="#000000" loext:opacity="100%" style:font-name="Consolas" fo:font-size="12pt" fo:letter-spacing="0.1291in" style:font-size-asian="12pt"/>
    </style:style>
    <style:style style:name="T97" style:family="text">
      <style:text-properties fo:color="#000000" loext:opacity="100%" style:font-name="Consolas" fo:font-size="12pt" fo:letter-spacing="0.072in" style:font-size-asian="12pt"/>
    </style:style>
    <style:style style:name="T98" style:family="text">
      <style:text-properties fo:color="#000000" loext:opacity="100%" style:font-name="Consolas" fo:font-size="12pt" fo:letter-spacing="0.0717in" style:font-size-asian="12pt"/>
    </style:style>
    <style:style style:name="fr1" style:family="graphic" style:parent-style-name="Graphics">
      <style:graphic-properties fo:margin-left="0in" fo:margin-right="0in" fo:margin-top="0in" fo:margin-bottom="0in" style:wrap="run-through" style:number-wrapped-paragraphs="no-limit" style:vertical-pos="from-top" style:vertical-rel="page" style:horizontal-pos="from-left" style:horizontal-rel="page" fo:background-color="transparent" draw:fill="none" draw:fill-color="#fffff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 style:rel-width="23149*" fo:start-indent="0in" fo:end-indent="0.8854in"/>
          <style:column style:rel-width="42386*" fo:start-indent="0.8854in" fo:end-indent="0in"/>
        </style:columns>
      </style:section-properties>
    </style:style>
    <style:style style:name="Sect3" style:family="section">
      <style:section-properties style:editable="false">
        <style:columns fo:column-count="2">
          <style:column style:rel-width="25770*" fo:start-indent="0in" fo:end-indent="0.7201in"/>
          <style:column style:rel-width="39765*" fo:start-indent="0.7201in" fo:end-indent="0in"/>
        </style:columns>
      </style:section-properties>
    </style:style>
    <style:style style:name="Sect4" style:family="section">
      <style:section-properties style:editable="false">
        <style:columns fo:column-count="2">
          <style:column style:rel-width="25044*" fo:start-indent="0in" fo:end-indent="0.7189in"/>
          <style:column style:rel-width="40491*" fo:start-indent="0.7189in" fo:end-indent="0in"/>
        </style:columns>
      </style:section-properties>
    </style:style>
    <style:style style:name="Sect5" style:family="section">
      <style:section-properties style:editable="false">
        <style:columns fo:column-count="2">
          <style:column style:rel-width="34251*" fo:start-indent="0in" fo:end-indent="0.3165in"/>
          <style:column style:rel-width="31284*" fo:start-indent="0.3165in" fo:end-indent="0in"/>
        </style:columns>
      </style:section-properties>
    </style:style>
    <style:style style:name="Sect6" style:family="section">
      <style:section-properties text:dont-balance-text-columns="true" style:editable="false">
        <style:columns fo:column-count="2">
          <style:column style:rel-width="18494*" fo:start-indent="0in" fo:end-indent="0.6689in"/>
          <style:column style:rel-width="47041*" fo:start-indent="0.6689in" fo:end-indent="0in"/>
        </style:columns>
      </style:section-properties>
    </style:style>
    <style:style style:name="Sect7" style:family="section">
      <style:section-properties style:editable="false">
        <style:columns fo:column-count="2">
          <style:column style:rel-width="21784*" fo:start-indent="0in" fo:end-indent="1.0161in"/>
          <style:column style:rel-width="43751*" fo:start-indent="1.0161in" fo:end-indent="0in"/>
        </style:columns>
      </style:section-properties>
    </style:style>
    <style:style style:name="Sect8" style:family="section">
      <style:section-properties style:editable="false">
        <style:columns fo:column-count="2">
          <style:column style:rel-width="19864*" fo:start-indent="0in" fo:end-indent="0.0882in"/>
          <style:column style:rel-width="45671*" fo:start-indent="0.0882in" fo:end-indent="0in"/>
        </style:columns>
      </style:section-properties>
    </style:style>
    <style:style style:name="Sect9" style:family="section">
      <style:section-properties style:editable="false">
        <style:columns fo:column-count="3">
          <style:column style:rel-width="18940*" fo:start-indent="0in" fo:end-indent="0.0618in"/>
          <style:column style:rel-width="20968*" fo:start-indent="0.0618in" fo:end-indent="0.0618in"/>
          <style:column style:rel-width="25627*" fo:start-indent="0.0618in" fo:end-indent="0in"/>
        </style:columns>
      </style:section-properties>
    </style:style>
    <style:style style:name="gr1" style:family="graphic">
      <style:graphic-properties style:writing-mode="lr-tb" loext:decorative="false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.0102in" svg:stroke-color="#000000" draw:fill-color="#ffffff" fo:min-height="0in" fo:min-width="0in" loext:decorative="false" style:run-through="foreground"/>
      <style:paragraph-properties style:writing-mode="lr-tb"/>
    </style:style>
    <style:style style:name="gr3" style:family="graphic">
      <style:graphic-properties draw:stroke="none" svg:stroke-width="0.0102in" svg:stroke-color="#000000" draw:fill="none" draw:fill-color="#ffffff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 style:run-through="background"/>
      <style:paragraph-properties style:writing-mode="lr-tb"/>
    </style:style>
    <style:style style:name="gr4" style:family="graphic">
      <style:graphic-properties style:writing-mode="lr-tb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.0063in" svg:stroke-color="#000000" draw:fill="none" draw:fill-color="#ffffff" fo:min-height="0in" fo:min-width="0in" fo:padding-top="0.0028in" fo:padding-bottom="0.0028in" fo:padding-left="0.0028in" fo:padding-right="0.0028in" loext:decorative="false" style:run-through="foreground"/>
      <style:paragraph-properties style:writing-mode="lr-tb"/>
    </style:style>
    <style:style style:name="gr6" style:family="graphic">
      <style:graphic-properties draw:stroke="solid" svg:stroke-width="0.0063in" svg:stroke-color="#000000" draw:fill="none" draw:fill-color="#ffffff" fo:min-height="0in" fo:min-width="0in" fo:padding-top="0.0028in" fo:padding-bottom="0.0028in" fo:padding-left="0.0028in" fo:padding-right="0.0028in" loext:decorative="false" fo:margin-left="0.1252in" fo:margin-right="0.1252in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7" style:family="graphic">
      <style:graphic-properties draw:stroke="solid" svg:stroke-width="0.0098in" svg:stroke-color="#000000" draw:fill="none" draw:fill-color="#ffffff" fo:min-height="0in" fo:min-width="0in" fo:padding-top="0.0047in" fo:padding-bottom="0.0047in" fo:padding-left="0.0047in" fo:padding-right="0.0047in" loext:decorative="false" fo:margin-left="0.1252in" fo:margin-right="0.1252in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8" style:family="graphic">
      <style:graphic-properties style:writing-mode="lr-tb" loext:decorative="false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9" style:family="graphic">
      <style:graphic-properties draw:stroke="solid" svg:stroke-width="0.0063in" svg:stroke-color="#000000" draw:fill="none" draw:fill-color="#ffffff" fo:min-height="0in" fo:min-width="0in" fo:padding-top="0.0028in" fo:padding-bottom="0.0028in" fo:padding-left="0.0028in" fo:padding-right="0.0028in" loext:decorative="false" fo:margin-left="0.1252in" fo:margin-right="0.1252in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10" style:family="graphic">
      <style:graphic-properties draw:stroke="solid" svg:stroke-width="0.0134in" svg:stroke-color="#5b9bd5" draw:fill="none" draw:fill-color="#ffffff" fo:min-height="0in" fo:min-width="0in" fo:padding-top="0.0063in" fo:padding-bottom="0.0063in" fo:padding-left="0.0063in" fo:padding-right="0.0063in" loext:decorative="false" style:run-through="foreground"/>
      <style:paragraph-properties style:writing-mode="lr-tb"/>
    </style:style>
    <style:style style:name="gr11" style:family="graphic">
      <style:graphic-properties draw:stroke="none" svg:stroke-width="0.0102in" svg:stroke-color="#000000" draw:fill-color="#d6e6f3" fo:min-height="0in" fo:min-width="0in" loext:decorative="false" style:run-through="foreground"/>
      <style:paragraph-properties style:writing-mode="lr-tb"/>
    </style:style>
    <style:style style:name="gr12" style:family="graphic">
      <style:graphic-properties draw:stroke="solid" svg:stroke-width="0.0299in" svg:stroke-color="#5b9bd5" draw:fill="none" draw:fill-color="#ffffff" fo:min-height="0in" fo:min-width="0in" fo:padding-top="0.0146in" fo:padding-bottom="0.0146in" fo:padding-left="0.0146in" fo:padding-right="0.0146in" loext:decorative="false" style:run-through="foreground"/>
      <style:paragraph-properties style:writing-mode="lr-tb"/>
    </style:style>
    <style:style style:name="gr13" style:family="graphic">
      <style:graphic-properties draw:stroke="none" svg:stroke-width="0.0102in" svg:stroke-color="#000000" draw:fill-color="#ffffff" fo:min-height="0in" fo:min-width="0in" loext:decorative="false" fo:margin-left="0.1252in" fo:margin-right="0.1252in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14" style:family="graphic">
      <style:graphic-properties draw:stroke="none" svg:stroke-width="0.0102in" svg:stroke-color="#000000" draw:fill="none" draw:fill-color="#ffffff" fo:min-height="0in" fo:min-width="0in" loext:decorative="false" style:run-through="foreground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><text:bookmark-start text:name="_page_58_0"/><draw:g text:anchor-type="char" draw:z-index="0" draw:name="Shape1" draw:style-name="gr1"><draw:custom-shape draw:style-name="gr2" draw:text-style-name="P2" svg:width="3.7276in" svg:height="0.826in" svg:x="0.3291in" svg:y="0.2992in"><text:p/><draw:enhanced-geometry svg:viewBox="0 0 3407600 754753" draw:type="0" draw:enhanced-path="M 0 0 L 0 754753 L 3407600 754753 L 3407600 0 L 0 0 N"/></draw:custom-shape><draw:frame draw:style-name="gr3" draw:text-style-name="P3" svg:width="2.8843in" svg:height="0.7598in" svg:x="0.2457in" svg:y="0.2291in"><draw:image xlink:href="Pictures/10000001000001610000005CD1D7B276.png" xlink:type="simple" xlink:show="embed" xlink:actuate="onLoad" draw:mime-type="image/png"><text:p/></draw:image></draw:frame><draw:custom-shape draw:style-name="gr2" draw:text-style-name="P2" svg:width="1.4217in" svg:height="0.1634in" svg:x="0.8441in" svg:y="1.1248in"><text:p/><draw:enhanced-geometry svg:viewBox="0 0 1300267 149455" draw:type="0" draw:enhanced-path="M 0 149455 L 0 0 L 1300267 0 L 1300267 149455 L 0 149455 N"/></draw:custom-shape><draw:frame draw:style-name="gr3" draw:text-style-name="P3" svg:width="3.6531in" svg:height="0.8177in" svg:x="0.3756in" svg:y="0.3189in"><draw:image xlink:href="Pictures/10000001000001BF000000649C328683.png" xlink:type="simple" xlink:show="embed" xlink:actuate="onLoad" draw:mime-type="image/png"><text:p/></draw:image></draw:frame><draw:frame draw:style-name="gr3" draw:text-style-name="P3" svg:width="1.1776in" svg:height="0.6921in" svg:x="0.9913in" svg:y="0.5008in"><draw:image xlink:href="Pictures/10000001000000D30000007BBFFA6DA2.png" xlink:type="simple" xlink:show="embed" xlink:actuate="onLoad" draw:mime-type="image/png"><text:p/></draw:image></draw:frame></draw:g><draw:frame draw:style-name="fr1" draw:name="Image1" text:anchor-type="char" svg:x="0.2457in" svg:y="0.2291in" svg:width="1.1772in" svg:height="0.6917in" draw:z-index="53"><draw:image xlink:href="Pictures/10000001000000D30000007BBFFA6DA2.png" xlink:type="simple" xlink:show="embed" xlink:actuate="onLoad" draw:mime-type="image/png"/></draw:frame><draw:frame draw:style-name="fr1" draw:name="Image2" text:anchor-type="char" svg:x="0.2457in" svg:y="0.2291in" svg:width="3.6528in" svg:height="0.8173in" draw:z-index="54"><draw:image xlink:href="Pictures/10000001000001BF000000649C328683.png" xlink:type="simple" xlink:show="embed" xlink:actuate="onLoad" draw:mime-type="image/png"/></draw:frame><draw:frame draw:style-name="fr1" draw:name="Image3" text:anchor-type="char" svg:x="0.2457in" svg:y="0.2291in" svg:width="2.8839in" svg:height="0.7598in" draw:z-index="55"><draw:image xlink:href="Pictures/10000001000001610000005CD1D7B276.png" xlink:type="simple" xlink:show="embed" xlink:actuate="onLoad" draw:mime-type="image/png"/></draw:frame><draw:g text:anchor-type="char" draw:z-index="56" draw:name="Shape2" draw:style-name="gr4"><draw:custom-shape draw:style-name="gr5" draw:text-style-name="P4" svg:width="2.2598in" svg:height="0in" svg:x="1.9839in" svg:y="2.3846in"><text:p/><draw:enhanced-geometry svg:viewBox="0 0 2066544 0" draw:type="0" draw:enhanced-path="M 0 0 L 2066544 0 N"/></draw:custom-shape><draw:custom-shape draw:style-name="gr5" draw:text-style-name="P4" svg:width="0in" svg:height="0.0067in" svg:x="4.2472in" svg:y="2.3819in"><text:p/><draw:enhanced-geometry svg:viewBox="0 0 0 6096" draw:type="0" draw:enhanced-path="M 0 6096 L 0 0 N"/></draw:custom-shape><draw:custom-shape draw:style-name="gr5" draw:text-style-name="P4" svg:width="1.424in" svg:height="0in" svg:x="4.2504in" svg:y="2.3846in"><text:p/><draw:enhanced-geometry svg:viewBox="0 0 1301495 0" draw:type="0" draw:enhanced-path="M 0 0 L 1301495 0 N"/></draw:custom-shape><draw:custom-shape draw:style-name="gr5" draw:text-style-name="P4" svg:width="0in" svg:height="0.0067in" svg:x="5.6768in" svg:y="2.3819in"><text:p/><draw:enhanced-geometry svg:viewBox="0 0 0 6096" draw:type="0" draw:enhanced-path="M 0 6096 L 0 0 N"/></draw:custom-shape><draw:custom-shape draw:style-name="gr5" draw:text-style-name="P4" svg:width="1.9169in" svg:height="0in" svg:x="5.6803in" svg:y="2.3846in"><text:p/><draw:enhanced-geometry svg:viewBox="0 0 1752600 0" draw:type="0" draw:enhanced-path="M 0 0 L 1752600 0 N"/></draw:custom-shape></draw:g><draw:custom-shape text:anchor-type="char" draw:z-index="16" draw:name="Shape3" draw:style-name="gr6" draw:text-style-name="P4" svg:width="2.2598in" svg:height="0in" svg:x="1.9839in" svg:y="2.1417in"><text:p/><draw:enhanced-geometry svg:viewBox="0 0 2066544 0" draw:type="0" draw:enhanced-path="M 0 0 L 2066544 0 N"/></draw:custom-shape><draw:custom-shape text:anchor-type="char" draw:z-index="18" draw:name="Shape4" draw:style-name="gr6" draw:text-style-name="P4" svg:width="2.487in" svg:height="0in" svg:x="5.1102in" svg:y="2.1417in"><text:p/><draw:enhanced-geometry svg:viewBox="0 0 2273808 0" draw:type="0" draw:enhanced-path="M 0 0 L 2273808 0 N"/></draw:custom-shape><draw:g text:anchor-type="char" draw:z-index="57" draw:name="Shape5" draw:style-name="gr4"><draw:custom-shape draw:style-name="gr5" draw:text-style-name="P4" svg:width="0.7098in" svg:height="0in" svg:x="1.9839in" svg:y="-845466.0031in"><text:p/><draw:enhanced-geometry svg:viewBox="0 0 649224 0" draw:type="0" draw:enhanced-path="M 0 0 L 649224 0 N"/></draw:custom-shape><draw:custom-shape draw:style-name="gr5" draw:text-style-name="P4" svg:width="0.0071in" svg:height="0in" svg:x="2.6937in" svg:y="-845466.0031in"><text:p/><draw:enhanced-geometry svg:viewBox="0 0 6095 0" draw:type="0" draw:enhanced-path="M 0 0 L 6095 0 N"/></draw:custom-shape><draw:custom-shape draw:style-name="gr5" draw:text-style-name="P4" svg:width="1.5433in" svg:height="0in" svg:x="2.7004in" svg:y="-845466.0031in"><text:p/><draw:enhanced-geometry svg:viewBox="0 0 1411223 0" draw:type="0" draw:enhanced-path="M 0 0 L 1411223 0 N"/></draw:custom-shape></draw:g><draw:custom-shape text:anchor-type="char" draw:z-index="20" draw:name="Shape6" draw:style-name="gr6" draw:text-style-name="P4" svg:width="1.5504in" svg:height="0in" svg:x="2.6937in" svg:y="3.0681in"><text:p/><draw:enhanced-geometry svg:viewBox="0 0 1417319 0" draw:type="0" draw:enhanced-path="M 0 0 L 1417319 0 N"/></draw:custom-shape><draw:custom-shape text:anchor-type="char" draw:z-index="23" draw:name="Shape7" draw:style-name="gr6" draw:text-style-name="P4" svg:width="1.5598in" svg:height="0in" svg:x="2.6839in" svg:y="4.1882in"><text:p/><draw:enhanced-geometry svg:viewBox="0 0 1426463 0" draw:type="0" draw:enhanced-path="M 0 0 L 1426463 0 N"/></draw:custom-shape><draw:custom-shape text:anchor-type="char" draw:z-index="39" draw:name="Shape8" draw:style-name="gr6" draw:text-style-name="P4" svg:width="5.2835in" svg:height="0in" svg:x="2.2602in" svg:y="9.0154in"><text:p/><draw:enhanced-geometry svg:viewBox="0 0 4831078 0" draw:type="0" draw:enhanced-path="M 0 0 L 4831078 0 N"/></draw:custom-shape><draw:custom-shape text:anchor-type="char" draw:z-index="40" draw:name="Shape9" draw:style-name="gr7" draw:text-style-name="P4" svg:width="2.0004in" svg:height="0in" svg:x="0.9902in" svg:y="9.6236in"><text:p/><draw:enhanced-geometry svg:viewBox="0 0 1828800 0" draw:type="0" draw:enhanced-path="M 0 0 L 1828800 0 N"/></draw:custom-shape><draw:custom-shape text:anchor-type="char" draw:z-index="11" draw:name="Shape10" draw:style-name="gr6" draw:text-style-name="P4" svg:width="6.5697in" svg:height="0in" svg:x="0.9709in" svg:y="10.3516in"><text:p/><draw:enhanced-geometry svg:viewBox="0 0 6007607 0" draw:type="0" draw:enhanced-path="M 0 0 L 6007607 0 N"/></draw:custom-shape></text:p>
        <text:p text:style-name="P5" loext:marker-style-name="T1"/>
        <text:p text:style-name="P5" loext:marker-style-name="T1"/>
        <text:p text:style-name="P6" loext:marker-style-name="T2"/>
        <text:p text:style-name="P7" loext:marker-style-name="T3"><text:span text:style-name="T4">F</text:span><text:span text:style-name="T5">o</text:span><text:span text:style-name="T4">rmu</text:span><text:span text:style-name="T5">l</text:span><text:span text:style-name="T4">aire </text:span><text:span text:style-name="T5">d</text:span><text:span text:style-name="T4">’a</text:span><text:span text:style-name="T5">p</text:span><text:span text:style-name="T4">pli</text:span><text:span text:style-name="T5">c</text:span><text:span text:style-name="T4">ation </text:span><text:span text:style-name="T3">1- </text:span><text:span text:style-name="T6">I</text:span><text:span text:style-name="T3">dent</text:span><text:span text:style-name="T6">i</text:span><text:span text:style-name="T3">fica</text:span><text:span text:style-name="T6">t</text:span><text:span text:style-name="T3">ion </text:span><text:span text:style-name="T6">d</text:span><text:span text:style-name="T3">u ca</text:span><text:span text:style-name="T6">n</text:span><text:span text:style-name="T3">did</text:span><text:span text:style-name="T6">a</text:span><text:span text:style-name="T3">t et </text:span><text:span text:style-name="T6">c</text:span><text:span text:style-name="T3">oor</text:span><text:span text:style-name="T6">d</text:span><text:span text:style-name="T3">onné</text:span><text:span text:style-name="T6">e</text:span><text:span text:style-name="T3">s</text:span></text:p>
      </text:section>
      <text:section text:style-name="Sect2" text:name="Section1">
        <text:p text:style-name="P8" loext:marker-style-name="T7"><text:span text:style-name="T7">Prénom : Adresse : Ville :</text:span><text:span text:style-name="T7"/></text:p>
        <text:p text:style-name="P9" loext:marker-style-name="T7"><text:span text:style-name="T7">Téléphone maison :</text:span><text:span text:style-name="T7"/></text:p>
        <text:p text:style-name="P10" loext:marker-style-name="T7"><text:span text:style-name="T7">Courriel :</text:span><text:span text:style-name="T7"/></text:p>
        <text:p text:style-name="P11" loext:marker-style-name="T7"><draw:g text:anchor-type="char" draw:z-index="58" draw:name="Shape11" draw:style-name="gr8"><draw:custom-shape draw:style-name="gr5" draw:text-style-name="P4" svg:width="1.587in" svg:height="0in" svg:x="1.9839in" svg:y="-845466.0031in"><text:p/><draw:enhanced-geometry svg:viewBox="0 0 1450846 0" draw:type="0" draw:enhanced-path="M 0 0 L 1450846 0 N"/></draw:custom-shape><draw:custom-shape draw:style-name="gr5" draw:text-style-name="P4" svg:width="0.0067in" svg:height="0in" svg:x="3.5701in" svg:y="-845466.0031in"><text:p/><draw:enhanced-geometry svg:viewBox="0 0 6097 0" draw:type="0" draw:enhanced-path="M 0 0 L 6097 0 N"/></draw:custom-shape><draw:custom-shape draw:style-name="gr5" draw:text-style-name="P4" svg:width="0.6669in" svg:height="0in" svg:x="3.5768in" svg:y="-845466.0031in"><text:p/><draw:enhanced-geometry svg:viewBox="0 0 609600 0" draw:type="0" draw:enhanced-path="M 0 0 L 609600 0 N"/></draw:custom-shape></draw:g><text:span text:style-name="T7">Date de naissance (jj/mm/année)</text:span><text:span text:style-name="T8">1</text:span><text:span text:style-name="T9"> </text:span><text:span text:style-name="T7">:</text:span></text:p>
        <text:p text:style-name="P12" loext:marker-style-name="T7"><text:span text:style-name="T7"># assurance socia</text:span><text:span text:style-name="T10">l</text:span><text:span text:style-name="T8">2</text:span><text:span text:style-name="T11"> </text:span><text:span text:style-name="T7">:</text:span></text:p>
        <text:p text:style-name="P13" loext:marker-style-name="T7"><text:span text:style-name="T7">Nom </text:span><text:span text:style-name="T10">:</text:span></text:p>
        <text:p text:style-name="P14" loext:marker-style-name="T12"/>
        <text:p text:style-name="P15" loext:marker-style-name="T13"/>
        <text:p text:style-name="P16" loext:marker-style-name="T7"><text:span text:style-name="T7">Code postal :</text:span><text:span text:style-name="T7"/></text:p>
        <text:p text:style-name="P17" loext:marker-style-name="T7"><draw:g text:anchor-type="char" draw:z-index="59" draw:name="Shape12" draw:style-name="gr8"><draw:custom-shape draw:style-name="gr5" draw:text-style-name="P4" svg:width="0.674in" svg:height="0in" svg:x="3.5709in" svg:y="1.1283in"><text:p/><draw:enhanced-geometry svg:viewBox="0 0 615697 0" draw:type="0" draw:enhanced-path="M 0 0 L 615697 0 N"/></draw:custom-shape><draw:custom-shape draw:style-name="gr5" draw:text-style-name="P4" svg:width="0in" svg:height="0.0067in" svg:x="4.2472in" svg:y="1.1256in"><text:p/><draw:enhanced-geometry svg:viewBox="0 0 0 6097" draw:type="0" draw:enhanced-path="M 0 6097 L 0 0 N"/></draw:custom-shape><draw:custom-shape draw:style-name="gr5" draw:text-style-name="P4" svg:width="3.3469in" svg:height="0in" svg:x="4.2508in" svg:y="1.1283in"><text:p/><draw:enhanced-geometry svg:viewBox="0 0 3060191 0" draw:type="0" draw:enhanced-path="M 0 0 L 3060191 0 N"/></draw:custom-shape></draw:g><draw:g text:anchor-type="char" draw:z-index="60" draw:name="Shape13" draw:style-name="gr8"><draw:custom-shape draw:style-name="gr5" draw:text-style-name="P4" svg:width="0.1803in" svg:height="0in" svg:x="5.4937in" svg:y="-845466.0031in"><text:p/><draw:enhanced-geometry svg:viewBox="0 0 164591 0" draw:type="0" draw:enhanced-path="M 0 0 L 164591 0 N"/></draw:custom-shape><draw:custom-shape draw:style-name="gr5" draw:text-style-name="P4" svg:width="0.0071in" svg:height="0in" svg:x="5.6736in" svg:y="-845466.0031in"><text:p/><draw:enhanced-geometry svg:viewBox="0 0 6096 0" draw:type="0" draw:enhanced-path="M 0 0 L 6096 0 N"/></draw:custom-shape><draw:custom-shape draw:style-name="gr5" draw:text-style-name="P4" svg:width="1.9169in" svg:height="0in" svg:x="5.6803in" svg:y="-845466.0031in"><text:p/><draw:enhanced-geometry svg:viewBox="0 0 1752600 0" draw:type="0" draw:enhanced-path="M 0 0 L 1752600 0 N"/></draw:custom-shape></draw:g><draw:custom-shape text:anchor-type="char" draw:z-index="21" draw:name="Shape14" draw:style-name="gr9" draw:text-style-name="P4" svg:width="2.1039in" svg:height="0in" svg:x="5.4937in" svg:y="0.4453in"><text:p/><draw:enhanced-geometry svg:viewBox="0 0 1923288 0" draw:type="0" draw:enhanced-path="M 0 0 L 1923288 0 N"/></draw:custom-shape><text:span text:style-name="T7">Cellulaire</text:span><text:span text:style-name="T10"> </text:span><text:span text:style-name="T7">:</text:span></text:p>
      </text:section>
      <text:section text:style-name="Sect1" text:name="Section2">
        <text:p text:style-name="P5" loext:marker-style-name="T1"/>
        <text:p text:style-name="P18" loext:marker-style-name="T14"/>
        <text:p text:style-name="P16" loext:marker-style-name="T15"><text:span text:style-name="T3">2- </text:span><text:span text:style-name="T6">C</text:span><text:span text:style-name="T3">onta</text:span><text:span text:style-name="T6">c</text:span><text:span text:style-name="T3">t en </text:span><text:span text:style-name="T6">c</text:span><text:span text:style-name="T3">as </text:span><text:span text:style-name="T6">d</text:span><text:span text:style-name="T3">’urg</text:span><text:span text:style-name="T6">e</text:span><text:span text:style-name="T3">nce </text:span><text:span text:style-name="T16">(</text:span><text:span text:style-name="T17">à</text:span><text:span text:style-name="T18"> </text:span><text:span text:style-name="T16">r</text:span><text:span text:style-name="T19">empli</text:span><text:span text:style-name="T17">r</text:span><text:span text:style-name="T20"> </text:span><text:span text:style-name="T17">à</text:span><text:span text:style-name="T18"> </text:span><text:span text:style-name="T16">l</text:span><text:span text:style-name="T19">’embauch</text:span><text:span text:style-name="T16">e</text:span><text:span text:style-name="T17">)</text:span></text:p>
        <text:p text:style-name="P19" loext:marker-style-name="T7"><text:span text:style-name="T7">Personne à</text:span><text:span text:style-name="T10"> </text:span><text:span text:style-name="T7">contacter</text:span><text:span text:style-name="T10"> </text:span><text:span text:style-name="T7">en cas d’urgence </text:span><text:span text:style-name="T10">:</text:span></text:p>
        <text:p text:style-name="P20" loext:marker-style-name="T7"><draw:custom-shape text:anchor-type="char" draw:z-index="28" draw:name="Shape15" draw:style-name="gr9" draw:text-style-name="P4" svg:width="3.5433in" svg:height="0in" svg:x="4.0543in" svg:y="0.0098in"><text:p/><draw:enhanced-geometry svg:viewBox="0 0 3240023 0" draw:type="0" draw:enhanced-path="M 0 0 L 3240023 0 N"/></draw:custom-shape><text:span text:style-name="T7">Lien de la</text:span><text:span text:style-name="T10"> </text:span><text:span text:style-name="T7">personne </text:span><text:span text:style-name="T10">à</text:span><text:span text:style-name="T7"> contacter </text:span><text:span text:style-name="T10">:</text:span></text:p>
        <text:p text:style-name="P21" loext:marker-style-name="T7"><draw:g text:anchor-type="char" draw:z-index="61" draw:name="Shape16" draw:style-name="gr8"><draw:custom-shape draw:style-name="gr5" draw:text-style-name="P4" svg:width="1.0433in" svg:height="0in" svg:x="3.6508in" svg:y="0.0102in"><text:p/><draw:enhanced-geometry svg:viewBox="0 0 954023 0" draw:type="0" draw:enhanced-path="M 0 0 L 954023 0 N"/></draw:custom-shape><draw:custom-shape draw:style-name="gr5" draw:text-style-name="P4" svg:width="0in" svg:height="0.0071in" svg:x="4.6972in" svg:y="0.0067in"><text:p/><draw:enhanced-geometry svg:viewBox="0 0 0 6096" draw:type="0" draw:enhanced-path="M 0 6096 L 0 0 N"/></draw:custom-shape><draw:custom-shape draw:style-name="gr5" draw:text-style-name="P4" svg:width="0.9669in" svg:height="0in" svg:x="4.7008in" svg:y="0.0102in"><text:p/><draw:enhanced-geometry svg:viewBox="0 0 883920 0" draw:type="0" draw:enhanced-path="M 0 0 L 883920 0 N"/></draw:custom-shape><draw:custom-shape draw:style-name="gr5" draw:text-style-name="P4" svg:width="0in" svg:height="0.0071in" svg:x="5.6709in" svg:y="0.0067in"><text:p/><draw:enhanced-geometry svg:viewBox="0 0 0 6096" draw:type="0" draw:enhanced-path="M 0 6096 L 0 0 N"/></draw:custom-shape><draw:custom-shape draw:style-name="gr5" draw:text-style-name="P4" svg:width="1.9232in" svg:height="0in" svg:x="5.6744in" svg:y="0.0102in"><text:p/><draw:enhanced-geometry svg:viewBox="0 0 1758696 0" draw:type="0" draw:enhanced-path="M 0 0 L 1758696 0 N"/></draw:custom-shape></draw:g><draw:custom-shape text:anchor-type="char" draw:z-index="30" draw:name="Shape17" draw:style-name="gr9" draw:text-style-name="P4" svg:width="1.9303in" svg:height="0in" svg:x="5.6673in" svg:y="0.2543in"><text:p/><draw:enhanced-geometry svg:viewBox="0 0 1764791 0" draw:type="0" draw:enhanced-path="M 0 0 L 1764791 0 N"/></draw:custom-shape><draw:custom-shape text:anchor-type="char" draw:z-index="29" draw:name="Shape18" draw:style-name="gr9" draw:text-style-name="P4" svg:width="1.5539in" svg:height="0in" svg:x="3.1402in" svg:y="0.2543in"><text:p/><draw:enhanced-geometry svg:viewBox="0 0 1420367 0" draw:type="0" draw:enhanced-path="M 0 0 L 1420367 0 N"/></draw:custom-shape><draw:custom-shape text:anchor-type="char" draw:z-index="31" draw:name="Shape19" draw:style-name="gr9" draw:text-style-name="P4" svg:width="1.5634in" svg:height="0in" svg:x="3.1307in" svg:y="0.4972in"><text:p/><draw:enhanced-geometry svg:viewBox="0 0 1429511 0" draw:type="0" draw:enhanced-path="M 0 0 L 1429511 0 N"/></draw:custom-shape><text:span text:style-name="T7">Téléphone</text:span><text:span text:style-name="T21"> </text:span><text:span text:style-name="T7">Maison :<text:tab/>Travail : Cellulaire</text:span><text:span text:style-name="T10"> </text:span><text:span text:style-name="T7">:</text:span></text:p>
        <text:p text:style-name="P22" loext:marker-style-name="T12"/>
        <text:p text:style-name="P23" loext:marker-style-name="T15"><text:span text:style-name="T3">3- </text:span><text:span text:style-name="T6">E</text:span><text:span text:style-name="T3">xpér</text:span><text:span text:style-name="T6">i</text:span><text:span text:style-name="T3">ence </text:span><text:span text:style-name="T16">(</text:span><text:span text:style-name="T19">s’il</text:span><text:span text:style-name="T16">-</text:span><text:span text:style-name="T19">vous-pla</text:span><text:span text:style-name="T16">i</text:span><text:span text:style-name="T17">t</text:span><text:span text:style-name="T18"> </text:span><text:span text:style-name="T16">j</text:span><text:span text:style-name="T19">oindr</text:span><text:span text:style-name="T17">e</text:span><text:span text:style-name="T20"> </text:span><text:span text:style-name="T19">votr</text:span><text:span text:style-name="T17">e</text:span><text:span text:style-name="T20"> </text:span><text:span text:style-name="T19">curri</text:span><text:span text:style-name="T16">c</text:span><text:span text:style-name="T19">ulu</text:span><text:span text:style-name="T17">m</text:span><text:span text:style-name="T20"> </text:span><text:span text:style-name="T19">vita</text:span><text:span text:style-name="T17">e</text:span><text:span text:style-name="T20"> </text:span><text:span text:style-name="T17">à</text:span><text:span text:style-name="T20"> </text:span><text:span text:style-name="T19">vot</text:span><text:span text:style-name="T16">r</text:span><text:span text:style-name="T17">e</text:span><text:span text:style-name="T15"> </text:span><text:span text:style-name="T19">appl</text:span><text:span text:style-name="T16">i</text:span><text:span text:style-name="T19">cati</text:span><text:span text:style-name="T16">o</text:span><text:span text:style-name="T19">n</text:span><text:span text:style-name="T17">)</text:span></text:p>
      </text:section>
      <text:section text:style-name="Sect3" text:name="Section3">
        <text:p text:style-name="P24" loext:marker-style-name="T7"><text:span text:style-name="T22">☐</text:span><text:span text:style-name="T23"> </text:span><text:span text:style-name="T7">Polir</text:span><text:span text:style-name="T10"> </text:span><text:span text:style-name="T7">un plancher</text:span><text:span text:style-name="T24"> </text:span><text:span text:style-name="T22">☐</text:span><text:span text:style-name="T23"> </text:span><text:span text:style-name="T7">Décaper un</text:span><text:span text:style-name="T10"> </text:span><text:span text:style-name="T7">plancher hauteur</text:span></text:p>
        <text:p text:style-name="P25" loext:marker-style-name="T7"><text:span text:style-name="T22">☐</text:span><text:span text:style-name="T23"> </text:span><text:span text:style-name="T7">Cirer</text:span><text:span text:style-name="T10"> </text:span><text:span text:style-name="T7">un plancher Alimentaire</text:span></text:p>
        <text:p text:style-name="P26" loext:marker-style-name="T7"><text:span text:style-name="T22">☐</text:span><text:span text:style-name="T23"> </text:span><text:span text:style-name="T7">Laver</text:span><text:span text:style-name="T10"> </text:span><text:span text:style-name="T7">des murs de soins</text:span></text:p>
        <text:p text:style-name="P27" loext:marker-style-name="T7"><text:span text:style-name="T22">☐</text:span><text:span text:style-name="T23"> </text:span><text:span text:style-name="T7">Laver</text:span><text:span text:style-name="T10"> </text:span><text:span text:style-name="T7">des vitres agricoles</text:span></text:p>
        <text:p text:style-name="P28" loext:marker-style-name="T7"><text:span text:style-name="T7">Autre (spécifiez) :</text:span><text:span text:style-name="T7"/></text:p>
        <text:p text:style-name="P29" loext:marker-style-name="T7"><text:span text:style-name="T22">☐</text:span><text:span text:style-name="T23"> </text:span><text:span text:style-name="T7">Laver</text:span><text:span text:style-name="T10"> </text:span><text:span text:style-name="T7">des tapis</text:span><text:span text:style-name="T10"> </text:span><text:span text:style-name="T7">par extraction </text:span><text:span text:style-name="T22">☐</text:span><text:span text:style-name="T23"> </text:span><text:span text:style-name="T7">Travaux de</text:span><text:span text:style-name="T10"> </text:span><text:span text:style-name="T7">nettoyage en</text:span></text:p>
        <text:p text:style-name="P30" loext:marker-style-name="T12"/>
        <text:p text:style-name="P16" loext:marker-style-name="T7"><text:span text:style-name="T22">☐</text:span><text:span text:style-name="T23"> </text:span><text:span text:style-name="T7">Nettoyage spécialisé</text:span><text:span text:style-name="T10"> </text:span><text:span text:style-name="T7">:</text:span></text:p>
        <text:p text:style-name="P31" loext:marker-style-name="T12"/>
        <text:p text:style-name="P16" loext:marker-style-name="T7"><text:span text:style-name="T22">☐</text:span><text:span text:style-name="T23"> </text:span><text:span text:style-name="T7">Nettoyage spécialisé</text:span><text:span text:style-name="T10"> </text:span><text:span text:style-name="T7">: Milieu</text:span></text:p>
        <text:p text:style-name="P32" loext:marker-style-name="T12"/>
        <text:p text:style-name="P16" loext:marker-style-name="T7"><text:span text:style-name="T22">☐</text:span><text:span text:style-name="T23"> </text:span><text:span text:style-name="T7">Nettoyage spécialisé</text:span><text:span text:style-name="T10"> </text:span><text:span text:style-name="T7">: Fermes</text:span></text:p>
      </text:section>
      <text:section text:style-name="Sect1" text:name="Section4">
        <text:p text:style-name="P5" loext:marker-style-name="T1"/>
        <text:p text:style-name="P5" loext:marker-style-name="T1"/>
        <text:p text:style-name="P5" loext:marker-style-name="T1"/>
        <text:p text:style-name="P33" loext:marker-style-name="T25"/>
        <text:p text:style-name="P34" loext:marker-style-name="T26"><text:span text:style-name="T27">1</text:span><text:span text:style-name="T28"> </text:span><text:span text:style-name="T29">I</text:span><text:span text:style-name="T30">n</text:span><text:span text:style-name="T29">f</text:span><text:span text:style-name="T30">o</text:span><text:span text:style-name="T29">r</text:span><text:span text:style-name="T30">m</text:span><text:span text:style-name="T29">a</text:span><text:span text:style-name="T30">t</text:span><text:span text:style-name="T29">i</text:span><text:span text:style-name="T30">o</text:span><text:span text:style-name="T31">n</text:span><text:span text:style-name="T32"> </text:span><text:span text:style-name="T29">n</text:span><text:span text:style-name="T30">é</text:span><text:span text:style-name="T29">c</text:span><text:span text:style-name="T30">e</text:span><text:span text:style-name="T29">s</text:span><text:span text:style-name="T30">s</text:span><text:span text:style-name="T29">a</text:span><text:span text:style-name="T30">ir</text:span><text:span text:style-name="T31">e</text:span><text:span text:style-name="T32"> </text:span><text:span text:style-name="T29">po</text:span><text:span text:style-name="T30">u</text:span><text:span text:style-name="T31">r</text:span><text:span text:style-name="T32"> </text:span><text:span text:style-name="T29">l</text:span><text:span text:style-name="T31">a</text:span><text:span text:style-name="T33"> </text:span><text:span text:style-name="T29">vé</text:span><text:span text:style-name="T30">r</text:span><text:span text:style-name="T29">i</text:span><text:span text:style-name="T30">f</text:span><text:span text:style-name="T29">i</text:span><text:span text:style-name="T30">ca</text:span><text:span text:style-name="T29">t</text:span><text:span text:style-name="T30">i</text:span><text:span text:style-name="T29">o</text:span><text:span text:style-name="T31">n</text:span><text:span text:style-name="T32"> </text:span><text:span text:style-name="T30">d</text:span><text:span text:style-name="T31">e</text:span><text:span text:style-name="T32"> </text:span><text:span text:style-name="T29">v</text:span><text:span text:style-name="T30">o</text:span><text:span text:style-name="T31">s</text:span><text:span text:style-name="T32"> </text:span><text:span text:style-name="T29">an</text:span><text:span text:style-name="T30">té</text:span><text:span text:style-name="T29">c</text:span><text:span text:style-name="T30">é</text:span><text:span text:style-name="T29">d</text:span><text:span text:style-name="T30">e</text:span><text:span text:style-name="T29">n</text:span><text:span text:style-name="T30">t</text:span><text:span text:style-name="T31">s</text:span><text:span text:style-name="T32"> </text:span><text:span text:style-name="T29">j</text:span><text:span text:style-name="T30">u</text:span><text:span text:style-name="T29">d</text:span><text:span text:style-name="T30">i</text:span><text:span text:style-name="T29">c</text:span><text:span text:style-name="T30">i</text:span><text:span text:style-name="T29">a</text:span><text:span text:style-name="T30">i</text:span><text:span text:style-name="T29">r</text:span><text:span text:style-name="T30">e</text:span><text:span text:style-name="T31">s</text:span><text:span text:style-name="T26"> </text:span><text:span text:style-name="T27">2</text:span><text:span text:style-name="T28"> </text:span><text:span text:style-name="T29">I</text:span><text:span text:style-name="T30">d</text:span><text:span text:style-name="T29">e</text:span><text:span text:style-name="T31">m</text:span></text:p>
        <text:p text:style-name="P14" loext:marker-style-name="T12"/>
        <text:p text:style-name="P35" loext:marker-style-name="T12"/>
        <text:p text:style-name="P36" loext:marker-style-name="T34"><text:span text:style-name="T35">F6.2.1-0</text:span><text:span text:style-name="T36">1</text:span><text:span text:style-name="T34"><text:tab/></text:span><text:span text:style-name="T35">Versio</text:span><text:span text:style-name="T36">n</text:span><text:span text:style-name="T37"> </text:span><text:span text:style-name="T36">:</text:span><text:span text:style-name="T38"> </text:span><text:span text:style-name="T36">G</text:span><text:span text:style-name="T34"><text:tab/></text:span><text:span text:style-name="T35">Pag</text:span><text:span text:style-name="T36">e</text:span><text:span text:style-name="T37"> </text:span><text:span text:style-name="T36">1</text:span><text:span text:style-name="T38"> </text:span><text:span text:style-name="T35">d</text:span><text:span text:style-name="T36">e</text:span><text:span text:style-name="T37"> </text:span><text:span text:style-name="T36">6</text:span><text:bookmark-end text:name="_page_58_0"/></text:p>
      </text:section>
      <text:p text:style-name="P37" loext:marker-style-name="T1"><text:bookmark-start text:name="_page_76_0"/><draw:frame draw:style-name="fr1" draw:name="Image4" text:anchor-type="char" svg:x="0.2319in" svg:y="0.1846in" svg:width="1.1772in" svg:height="0.6917in" draw:z-index="62"><draw:image xlink:href="Pictures/10000001000000D30000007BBFFA6DA2.png" xlink:type="simple" xlink:show="embed" xlink:actuate="onLoad" draw:mime-type="image/png"/></draw:frame><draw:g text:anchor-type="char" draw:z-index="1" draw:name="Shape20" draw:style-name="gr1"><draw:custom-shape draw:style-name="gr2" draw:text-style-name="P2" svg:width="3.6858in" svg:height="0.8177in" svg:x="0.2319in" svg:y="0.1846in"><text:p/><draw:enhanced-geometry svg:viewBox="0 0 3370235 747280" draw:type="0" draw:enhanced-path="M 0 0 L 0 747280 L 3370235 747280 L 3370235 0 L 0 0 N"/></draw:custom-shape><draw:frame draw:style-name="gr3" draw:text-style-name="P3" svg:width="2.8858in" svg:height="0.7598in" svg:x="0.3028in" svg:y="0.2291in"><draw:image xlink:href="Pictures/10000001000001610000005CD1D7B276.png" xlink:type="simple" xlink:show="embed" xlink:actuate="onLoad" draw:mime-type="image/png"><text:p/></draw:image></draw:frame><draw:custom-shape draw:style-name="gr2" draw:text-style-name="P2" svg:width="1.5039in" svg:height="0.2453in" svg:x="0.8039in" svg:y="1.002in"><text:p/><draw:enhanced-geometry svg:viewBox="0 0 1374995 224183" draw:type="0" draw:enhanced-path="M 0 224183 L 0 0 L 1374995 0 L 1374995 224183 L 0 224183 N"/></draw:custom-shape><draw:frame draw:style-name="gr3" draw:text-style-name="P3" svg:width="3.6531in" svg:height="0.8177in" svg:x="0.2626in" svg:y="0.2126in"><draw:image xlink:href="Pictures/10000001000001BF000000649C328683.png" xlink:type="simple" xlink:show="embed" xlink:actuate="onLoad" draw:mime-type="image/png"><text:p/></draw:image></draw:frame><draw:frame draw:style-name="gr3" draw:text-style-name="P3" svg:width="1.1776in" svg:height="0.6921in" svg:x="0.9921in" svg:y="0.5008in"><draw:image xlink:href="Pictures/10000001000000D30000007BBFFA6DA2.png" xlink:type="simple" xlink:show="embed" xlink:actuate="onLoad" draw:mime-type="image/png"><text:p/></draw:image></draw:frame></draw:g><draw:frame draw:style-name="fr1" draw:name="Image5" text:anchor-type="char" svg:x="0.2319in" svg:y="0.1846in" svg:width="3.6528in" svg:height="0.8173in" draw:z-index="63"><draw:image xlink:href="Pictures/10000001000001BF000000649C328683.png" xlink:type="simple" xlink:show="embed" xlink:actuate="onLoad" draw:mime-type="image/png"/></draw:frame><draw:frame draw:style-name="fr1" draw:name="Image6" text:anchor-type="char" svg:x="0.2319in" svg:y="0.1846in" svg:width="2.8854in" svg:height="0.7598in" draw:z-index="64"><draw:image xlink:href="Pictures/10000001000001610000005CD1D7B276.png" xlink:type="simple" xlink:show="embed" xlink:actuate="onLoad" draw:mime-type="image/png"/></draw:frame><draw:custom-shape text:anchor-type="char" draw:z-index="22" draw:name="Shape21" draw:style-name="gr6" draw:text-style-name="P4" svg:width="3.5098in" svg:height="0in" svg:x="4.0339in" svg:y="3.0953in"><text:p/><draw:enhanced-geometry svg:viewBox="0 0 3209542 0" draw:type="0" draw:enhanced-path="M 0 0 L 3209542 0 N"/></draw:custom-shape><draw:custom-shape text:anchor-type="char" draw:z-index="25" draw:name="Shape22" draw:style-name="gr6" draw:text-style-name="P4" svg:width="0.5398in" svg:height="0in" svg:x="3.7374in" svg:y="4.2083in"><text:p/><draw:enhanced-geometry svg:viewBox="0 0 493777 0" draw:type="0" draw:enhanced-path="M 0 0 L 493777 0 N"/></draw:custom-shape><draw:custom-shape text:anchor-type="char" draw:z-index="26" draw:name="Shape23" draw:style-name="gr6" draw:text-style-name="P4" svg:width="0.4898in" svg:height="0in" svg:x="4.8508in" svg:y="4.2083in"><text:p/><draw:enhanced-geometry svg:viewBox="0 0 448055 0" draw:type="0" draw:enhanced-path="M 0 0 L 448055 0 N"/></draw:custom-shape><draw:custom-shape text:anchor-type="char" draw:z-index="35" draw:name="Shape24" draw:style-name="gr6" draw:text-style-name="P4" svg:width="1.5669in" svg:height="0in" svg:x="2.6638in" svg:y="8.0118in"><text:p/><draw:enhanced-geometry svg:viewBox="0 0 1432560 0" draw:type="0" draw:enhanced-path="M 0 0 L 1432560 0 N"/></draw:custom-shape><draw:custom-shape text:anchor-type="char" draw:z-index="36" draw:name="Shape25" draw:style-name="gr6" draw:text-style-name="P4" svg:width="1.6567in" svg:height="0in" svg:x="5.8874in" svg:y="8.0118in"><text:p/><draw:enhanced-geometry svg:viewBox="0 0 1514854 0" draw:type="0" draw:enhanced-path="M 0 0 L 1514854 0 N"/></draw:custom-shape><draw:custom-shape text:anchor-type="char" draw:z-index="37" draw:name="Shape26" draw:style-name="gr6" draw:text-style-name="P4" svg:width="1.5768in" svg:height="0in" svg:x="2.6543in" svg:y="8.4917in"><text:p/><draw:enhanced-geometry svg:viewBox="0 0 1441704 0" draw:type="0" draw:enhanced-path="M 0 0 L 1441704 0 N"/></draw:custom-shape><draw:custom-shape text:anchor-type="char" draw:z-index="38" draw:name="Shape27" draw:style-name="gr6" draw:text-style-name="P4" svg:width="1.6669in" svg:height="0in" svg:x="5.8772in" svg:y="8.4917in"><text:p/><draw:enhanced-geometry svg:viewBox="0 0 1523998 0" draw:type="0" draw:enhanced-path="M 0 0 L 1523998 0 N"/></draw:custom-shape><draw:custom-shape text:anchor-type="char" draw:z-index="42" draw:name="Shape28" draw:style-name="gr6" draw:text-style-name="P4" svg:width="1.5669in" svg:height="0in" svg:x="2.6638in" svg:y="9.2181in"><text:p/><draw:enhanced-geometry svg:viewBox="0 0 1432560 0" draw:type="0" draw:enhanced-path="M 0 0 L 1432560 0 N"/></draw:custom-shape><draw:custom-shape text:anchor-type="char" draw:z-index="43" draw:name="Shape29" draw:style-name="gr6" draw:text-style-name="P4" svg:width="1.6567in" svg:height="0in" svg:x="5.8874in" svg:y="9.2181in"><text:p/><draw:enhanced-geometry svg:viewBox="0 0 1514854 0" draw:type="0" draw:enhanced-path="M 0 0 L 1514854 0 N"/></draw:custom-shape><draw:custom-shape text:anchor-type="char" draw:z-index="44" draw:name="Shape30" draw:style-name="gr6" draw:text-style-name="P4" svg:width="1.5768in" svg:height="0in" svg:x="2.6543in" svg:y="9.6984in"><text:p/><draw:enhanced-geometry svg:viewBox="0 0 1441704 0" draw:type="0" draw:enhanced-path="M 0 0 L 1441704 0 N"/></draw:custom-shape><draw:custom-shape text:anchor-type="char" draw:z-index="45" draw:name="Shape31" draw:style-name="gr6" draw:text-style-name="P4" svg:width="1.6669in" svg:height="0in" svg:x="5.8772in" svg:y="9.6984in"><text:p/><draw:enhanced-geometry svg:viewBox="0 0 1523998 0" draw:type="0" draw:enhanced-path="M 0 0 L 1523998 0 N"/></draw:custom-shape><draw:custom-shape text:anchor-type="char" draw:z-index="10" draw:name="Shape32" draw:style-name="gr6" draw:text-style-name="P4" svg:width="6.5697in" svg:height="0in" svg:x="0.9709in" svg:y="10.3516in"><text:p/><draw:enhanced-geometry svg:viewBox="0 0 6007607 0" draw:type="0" draw:enhanced-path="M 0 0 L 6007607 0 N"/></draw:custom-shape></text:p>
      <text:p text:style-name="P5" loext:marker-style-name="T1"><text:soft-page-break/></text:p>
      <text:p text:style-name="P5" loext:marker-style-name="T1"/>
      <text:p text:style-name="P38" loext:marker-style-name="T2"/>
      <text:p text:style-name="P39" loext:marker-style-name="T15"><text:span text:style-name="T3">4- </text:span><text:span text:style-name="T6">P</text:span><text:span text:style-name="T3">oste </text:span><text:span text:style-name="T6">s</text:span><text:span text:style-name="T3">ouh</text:span><text:span text:style-name="T6">a</text:span><text:span text:style-name="T3">ité </text:span><text:span text:style-name="T19">Post</text:span><text:span text:style-name="T17">e</text:span></text:p>
      <text:p text:style-name="P40" loext:marker-style-name="T7"><draw:custom-shape text:anchor-type="char" draw:z-index="46" draw:name="Shape33" draw:style-name="gr9" draw:text-style-name="P4" svg:width="1.4669in" svg:height="0in" svg:x="6.1339in" svg:y="0.2016in"><text:p/><draw:enhanced-geometry svg:viewBox="0 0 1341119 0" draw:type="0" draw:enhanced-path="M 0 0 L 1341119 0 N"/></draw:custom-shape><text:span text:style-name="T22">☐</text:span><text:span text:style-name="T23"> </text:span><text:span text:style-name="T7">Permanent<text:tab/></text:span><text:span text:style-name="T22">☐</text:span><text:span text:style-name="T23"> </text:span><text:span text:style-name="T7">Temporaire<text:tab/></text:span><text:span text:style-name="T22">☐</text:span><text:span text:style-name="T23"> </text:span><text:span text:style-name="T7">Sur appel<text:tab/></text:span><text:span text:style-name="T22">☐ </text:span><text:span text:style-name="T7">Saisonnier</text:span><text:span text:style-name="T10"> </text:span><text:span text:style-name="T7">(précisez) :</text:span></text:p>
      <text:p text:style-name="P41" loext:marker-style-name="T15"><text:span text:style-name="T19">Disp</text:span><text:span text:style-name="T16">o</text:span><text:span text:style-name="T19">nibi</text:span><text:span text:style-name="T16">l</text:span><text:span text:style-name="T19">ité</text:span><text:span text:style-name="T17">s</text:span></text:p>
      <text:p text:style-name="P42" loext:marker-style-name="T7"><text:span text:style-name="T22">☐</text:span><text:span text:style-name="T23"> </text:span><text:span text:style-name="T7">Jour<text:tab/></text:span><text:span text:style-name="T22">☐</text:span><text:span text:style-name="T23"> </text:span><text:span text:style-name="T7">Soir<text:tab/></text:span><text:span text:style-name="T22">☐</text:span><text:span text:style-name="T23"> </text:span><text:span text:style-name="T7">Nuit<text:tab/></text:span><text:span text:style-name="T22">☐</text:span><text:span text:style-name="T23"> </text:span><text:span text:style-name="T7">Fin de semaine</text:span></text:p>
      <text:p text:style-name="P43" loext:marker-style-name="T7"><text:span text:style-name="T7">Vous êtes prêt </text:span><text:span text:style-name="T10">à</text:span><text:span text:style-name="T7"> débuter </text:span><text:span text:style-name="T10">à</text:span><text:span text:style-name="T7"> partir de quand?</text:span></text:p>
      <text:p text:style-name="P44" loext:marker-style-name="T39"/>
      <text:p text:style-name="P16" loext:marker-style-name="T15"><text:span text:style-name="T19">Mobi</text:span><text:span text:style-name="T16">l</text:span><text:span text:style-name="T19">it</text:span><text:span text:style-name="T17">é</text:span></text:p>
      <text:p text:style-name="P45" loext:marker-style-name="T7"><text:span text:style-name="T7">Avez-vous un moyen pour vous déplacer à votre potentiel lieu de travail?</text:span><text:span text:style-name="T40"> </text:span><text:span text:style-name="T22">☐</text:span><text:span text:style-name="T41"> </text:span><text:span text:style-name="T7">Oui<text:tab/></text:span><text:span text:style-name="T22">☐</text:span><text:span text:style-name="T23"> </text:span><text:span text:style-name="T7">Non</text:span></text:p>
      <text:section text:style-name="Sect4" text:name="Section5">
        <text:p text:style-name="P46" loext:marker-style-name="T7"><text:span text:style-name="T7">Vous êtes prêt </text:span><text:span text:style-name="T10">à</text:span><text:span text:style-name="T7"> vous déplacer jusqu’à :</text:span></text:p>
        <text:p text:style-name="P47" loext:marker-style-name="T7"><text:span text:style-name="T7">km<text:tab/>minutes de</text:span><text:span text:style-name="T10"> </text:span><text:span text:style-name="T7">votre ou<text:tab/>résidence</text:span></text:p>
      </text:section>
      <text:section text:style-name="Sect1" text:name="Section6">
        <text:p text:style-name="P48" loext:marker-style-name="T2"/>
        <text:p text:style-name="P16" loext:marker-style-name="T3"><text:span text:style-name="T3">5- </text:span><text:span text:style-name="T6">F</text:span><text:span text:style-name="T3">orma</text:span><text:span text:style-name="T6">t</text:span><text:span text:style-name="T3">ion</text:span></text:p>
        <text:p text:style-name="P49" loext:marker-style-name="T7"><text:span text:style-name="T7">Sécurité générale sur les chantiers de construction<text:tab/></text:span><text:span text:style-name="T22">☐</text:span><text:span text:style-name="T23"> </text:span><text:span text:style-name="T7">Oui </text:span><text:span text:style-name="T22">☐</text:span><text:span text:style-name="T23"> </text:span><text:span text:style-name="T7">Non</text:span></text:p>
        <text:p text:style-name="P50" loext:marker-style-name="T42"><text:span text:style-name="T42">Suivie il </text:span><text:span text:style-name="T43">y</text:span><text:span text:style-name="T42"> a maximum 1 an :</text:span></text:p>
      </text:section>
      <text:section text:style-name="Sect5" text:name="Section7">
        <text:p text:style-name="P16" loext:marker-style-name="T7"><text:span text:style-name="T7">S.I.M.D.U.T</text:span><text:span text:style-name="T7"/></text:p>
        <text:p text:style-name="P51" loext:marker-style-name="T13"/>
        <text:p text:style-name="P52" loext:marker-style-name="T7"><text:span text:style-name="T42">Suivie il </text:span><text:span text:style-name="T43">y</text:span><text:span text:style-name="T42"> a maximum 3 ans : </text:span><text:span text:style-name="T7">Secouriste</text:span></text:p>
        <text:p text:style-name="P53" loext:marker-style-name="T7"><text:span text:style-name="T7">Opérateur de chariot</text:span><text:span text:style-name="T10"> </text:span><text:span text:style-name="T7">élévateur</text:span></text:p>
        <text:p text:style-name="P54" loext:marker-style-name="T7"><text:span text:style-name="T7">Opérateur de plateformes élévatrices</text:span><text:span text:style-name="T7"/></text:p>
        <text:p text:style-name="P55" loext:marker-style-name="T7"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  <text:p text:style-name="P14" loext:marker-style-name="T12"/>
        <text:p text:style-name="P56" loext:marker-style-name="T12"/>
        <text:p text:style-name="P57" loext:marker-style-name="T7"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  <text:p text:style-name="P58" loext:marker-style-name="T7"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  <text:p text:style-name="P59" loext:marker-style-name="T7"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</text:section>
      <text:section text:style-name="Sect1" text:name="Section8">
        <text:p text:style-name="P5" loext:marker-style-name="T1"/>
        <text:p text:style-name="P60" loext:marker-style-name="T14"/>
        <text:p text:style-name="P16" loext:marker-style-name="T3"><text:span text:style-name="T3">6- </text:span><text:span text:style-name="T6">R</text:span><text:span text:style-name="T3">éfér</text:span><text:span text:style-name="T6">e</text:span><text:span text:style-name="T3">nces </text:span><text:span text:style-name="T6">d</text:span><text:span text:style-name="T3">’em</text:span><text:span text:style-name="T6">p</text:span><text:span text:style-name="T3">loi</text:span></text:p>
        <text:p text:style-name="P61" loext:marker-style-name="T7"><text:span text:style-name="T7">Veuillez inscrire au</text:span><text:span text:style-name="T10"> </text:span><text:span text:style-name="T7">minimum deux (2) références :</text:span></text:p>
        <text:p text:style-name="P51" loext:marker-style-name="T13"/>
      </text:section>
      <text:section text:style-name="Sect6" text:name="Section9">
        <text:p text:style-name="P16" loext:marker-style-name="T15"><text:span text:style-name="T19">1</text:span><text:span text:style-name="T44">ère</text:span><text:span text:style-name="T45"> </text:span><text:span text:style-name="T19">r</text:span><text:span text:style-name="T16">é</text:span><text:span text:style-name="T19">fére</text:span><text:span text:style-name="T16">n</text:span><text:span text:style-name="T19">c</text:span><text:span text:style-name="T17">e</text:span></text:p>
        <text:p text:style-name="P62" loext:marker-style-name="T7"><text:span text:style-name="T7">Nom de l’entreprise :</text:span><text:span text:style-name="T7"/></text:p>
        <text:p text:style-name="P63" loext:marker-style-name="T13"/>
        <text:p text:style-name="P64" loext:marker-style-name="T7"><text:span text:style-name="T7">Personne à contacter </text:span><text:span text:style-name="T10">:</text:span></text:p>
        <text:p text:style-name="P65" loext:marker-style-name="T15"><text:span text:style-name="T19">2</text:span><text:span text:style-name="T44">e</text:span><text:span text:style-name="T45"> </text:span><text:span text:style-name="T19">ré</text:span><text:span text:style-name="T16">f</text:span><text:span text:style-name="T19">éren</text:span><text:span text:style-name="T16">c</text:span><text:span text:style-name="T17">e</text:span></text:p>
        <text:p text:style-name="P66" loext:marker-style-name="T7"><text:span text:style-name="T7">Nom de l’entreprise :</text:span><text:span text:style-name="T7"/></text:p>
        <text:p text:style-name="P67" loext:marker-style-name="T13"/>
        <text:p text:style-name="P68" loext:marker-style-name="T7"><text:span text:style-name="T7">Personne à contacter </text:span><text:span text:style-name="T10">:</text:span></text:p>
        <text:p text:style-name="P14" loext:marker-style-name="T12"/>
        <text:p text:style-name="P14" loext:marker-style-name="T12"/>
        <text:p text:style-name="P14" loext:marker-style-name="T12"/>
        <text:p text:style-name="P69" loext:marker-style-name="T12"/>
        <text:p text:style-name="P16" loext:marker-style-name="T34"><text:span text:style-name="T35">F6.2.1-0</text:span><text:span text:style-name="T36">1</text:span></text:p>
        <text:p text:style-name="P70" loext:marker-style-name="T12"/>
        <text:p text:style-name="P71" loext:marker-style-name="T39"/>
        <text:p text:style-name="P72" loext:marker-style-name="T7"><text:span text:style-name="T7"># de téléphone </text:span><text:span text:style-name="T10">:</text:span></text:p>
        <text:p text:style-name="P14" loext:marker-style-name="T12"/>
        <text:p text:style-name="P73" loext:marker-style-name="T46"/>
        <text:p text:style-name="P74" loext:marker-style-name="T7"><text:span text:style-name="T7">Poste de la personne :</text:span><text:span text:style-name="T7"/></text:p>
        <text:p text:style-name="P14" loext:marker-style-name="T12"/>
        <text:p text:style-name="P75" loext:marker-style-name="T12"/>
        <text:p text:style-name="P72" loext:marker-style-name="T7"><text:span text:style-name="T7"># de téléphone </text:span><text:span text:style-name="T10">:</text:span></text:p>
        <text:p text:style-name="P14" loext:marker-style-name="T12"/>
        <text:p text:style-name="P76" loext:marker-style-name="T46"/>
        <text:p text:style-name="P77" loext:marker-style-name="T7"><text:span text:style-name="T7">Poste de la personne :</text:span><text:span text:style-name="T7"/></text:p>
        <text:p text:style-name="P14" loext:marker-style-name="T12"/>
        <text:p text:style-name="P14" loext:marker-style-name="T12"/>
        <text:p text:style-name="P14" loext:marker-style-name="T12"/>
        <text:p text:style-name="P78" loext:marker-style-name="T12"/>
        <text:p text:style-name="P79" loext:marker-style-name="T34"><text:span text:style-name="T35">Versio</text:span><text:span text:style-name="T36">n</text:span><text:span text:style-name="T37"> </text:span><text:span text:style-name="T36">:</text:span><text:span text:style-name="T38"> </text:span><text:span text:style-name="T36">G</text:span><text:span text:style-name="T34"><text:tab/></text:span><text:span text:style-name="T35">Pag</text:span><text:span text:style-name="T36">e</text:span><text:span text:style-name="T37"> </text:span><text:span text:style-name="T36">2</text:span><text:span text:style-name="T38"> </text:span><text:span text:style-name="T35">d</text:span><text:span text:style-name="T36">e</text:span><text:span text:style-name="T37"> </text:span><text:span text:style-name="T36">6</text:span><text:bookmark-end text:name="_page_76_0"/></text:p>
      </text:section>
      <text:p text:style-name="P80" loext:marker-style-name="T1"><text:bookmark-start text:name="_page_77_0"/><draw:frame draw:style-name="fr1" draw:name="Image7" text:anchor-type="char" svg:x="0.1661in" svg:y="0.1602in" svg:width="1.1772in" svg:height="0.6917in" draw:z-index="65"><draw:image xlink:href="Pictures/10000001000000D30000007BBFFA6DA2.png" xlink:type="simple" xlink:show="embed" xlink:actuate="onLoad" draw:mime-type="image/png"/></draw:frame><draw:g text:anchor-type="char" draw:z-index="2" draw:name="Shape34" draw:style-name="gr1"><draw:custom-shape draw:style-name="gr2" draw:text-style-name="P2" svg:width="3.9969in" svg:height="0.8587in" svg:x="0.1661in" svg:y="0.1602in"><text:p/><draw:enhanced-geometry svg:viewBox="0 0 3654202 784645" draw:type="0" draw:enhanced-path="M 0 0 L 0 784645 L 3654202 784645 L 3654202 0 L 0 0 N"/></draw:custom-shape><draw:frame draw:style-name="gr3" draw:text-style-name="P3" svg:width="2.885in" svg:height="0.7598in" svg:x="0.3028in" svg:y="0.2291in"><draw:image xlink:href="Pictures/10000001000001610000005CD1D7B276.png" xlink:type="simple" xlink:show="embed" xlink:actuate="onLoad" draw:mime-type="image/png"><text:p/></draw:image></draw:frame><draw:custom-shape draw:style-name="gr2" draw:text-style-name="P2" svg:width="1.7413in" svg:height="0.3106in" svg:x="0.7134in" svg:y="1.0185in"><text:p/><draw:enhanced-geometry svg:viewBox="0 0 1591707 283965" draw:type="0" draw:enhanced-path="M 0 283965 L 0 0 L 1591707 0 L 1591707 283965 L 0 283965 N"/></draw:custom-shape><draw:frame draw:style-name="gr3" draw:text-style-name="P3" svg:width="3.6539in" svg:height="0.8177in" svg:x="0.2453in" svg:y="0.1882in"><draw:image xlink:href="Pictures/10000001000001BF000000649C328683.png" xlink:type="simple" xlink:show="embed" xlink:actuate="onLoad" draw:mime-type="image/png"><text:p/></draw:image></draw:frame><draw:frame draw:style-name="gr3" draw:text-style-name="P3" svg:width="1.1776in" svg:height="0.6921in" svg:x="0.9917in" svg:y="0.5004in"><draw:image xlink:href="Pictures/10000001000000D30000007BBFFA6DA2.png" xlink:type="simple" xlink:show="embed" xlink:actuate="onLoad" draw:mime-type="image/png"><text:p/></draw:image></draw:frame></draw:g><draw:frame draw:style-name="fr1" draw:name="Image8" text:anchor-type="char" svg:x="0.1661in" svg:y="0.1602in" svg:width="3.6535in" svg:height="0.8173in" draw:z-index="66"><draw:image xlink:href="Pictures/10000001000001BF000000649C328683.png" xlink:type="simple" xlink:show="embed" xlink:actuate="onLoad" draw:mime-type="image/png"/></draw:frame><draw:frame draw:style-name="fr1" draw:name="Image9" text:anchor-type="char" svg:x="0.1661in" svg:y="0.1602in" svg:width="2.8846in" svg:height="0.7598in" draw:z-index="67"><draw:image xlink:href="Pictures/10000001000001610000005CD1D7B276.png" xlink:type="simple" xlink:show="embed" xlink:actuate="onLoad" draw:mime-type="image/png"/></draw:frame><draw:custom-shape text:anchor-type="char" draw:z-index="13" draw:name="Shape35" draw:style-name="gr6" draw:text-style-name="P4" svg:width="1.5669in" svg:height="0in" svg:x="2.6638in" svg:y="2.0181in"><text:p/><draw:enhanced-geometry svg:viewBox="0 0 1432560 0" draw:type="0" draw:enhanced-path="M 0 0 L 1432560 0 N"/></draw:custom-shape><draw:custom-shape text:anchor-type="char" draw:z-index="14" draw:name="Shape36" draw:style-name="gr6" draw:text-style-name="P4" svg:width="1.6567in" svg:height="0in" svg:x="5.8874in" svg:y="2.0181in"><text:p/><draw:enhanced-geometry svg:viewBox="0 0 1514854 0" draw:type="0" draw:enhanced-path="M 0 0 L 1514854 0 N"/></draw:custom-shape><draw:custom-shape text:anchor-type="char" draw:z-index="15" draw:name="Shape37" draw:style-name="gr6" draw:text-style-name="P4" svg:width="1.5768in" svg:height="0in" svg:x="2.6543in" svg:y="2.5016in"><text:p/><draw:enhanced-geometry svg:viewBox="0 0 1441704 0" draw:type="0" draw:enhanced-path="M 0 0 L 1441704 0 N"/></draw:custom-shape><draw:custom-shape text:anchor-type="char" draw:z-index="17" draw:name="Shape38" draw:style-name="gr6" draw:text-style-name="P4" svg:width="1.6669in" svg:height="0in" svg:x="5.8772in" svg:y="2.5016in"><text:p/><draw:enhanced-geometry svg:viewBox="0 0 1523998 0" draw:type="0" draw:enhanced-path="M 0 0 L 1523998 0 N"/></draw:custom-shape><draw:custom-shape text:anchor-type="char" draw:z-index="27" draw:name="Shape39" draw:style-name="gr7" draw:text-style-name="P4" svg:width="2.0004in" svg:height="0in" svg:x="0.9902in" svg:y="9.2965in"><text:p/><draw:enhanced-geometry svg:viewBox="0 0 1828800 0" draw:type="0" draw:enhanced-path="M 0 0 L 1828800 0 N"/></draw:custom-shape><draw:custom-shape text:anchor-type="char" draw:z-index="9" draw:name="Shape40" draw:style-name="gr6" draw:text-style-name="P4" svg:width="6.5697in" svg:height="0in" svg:x="0.9709in" svg:y="10.3516in"><text:p/><draw:enhanced-geometry svg:viewBox="0 0 6007607 0" draw:type="0" draw:enhanced-path="M 0 0 L 6007607 0 N"/></draw:custom-shape></text:p>
      <text:p text:style-name="P5" loext:marker-style-name="T1"/>
      <text:p text:style-name="P81" loext:marker-style-name="T1"/>
      <text:section text:style-name="Sect7" text:name="Section10">
        <text:p text:style-name="P16" loext:marker-style-name="T15"><text:span text:style-name="T19">3</text:span><text:span text:style-name="T44">e</text:span><text:span text:style-name="T45"> </text:span><text:span text:style-name="T19">ré</text:span><text:span text:style-name="T16">f</text:span><text:span text:style-name="T19">éren</text:span><text:span text:style-name="T16">c</text:span><text:span text:style-name="T17">e</text:span></text:p>
        <text:p text:style-name="P66" loext:marker-style-name="T7"><text:span text:style-name="T7">Nom de l’entreprise :</text:span><text:span text:style-name="T7"/></text:p>
        <text:p text:style-name="P82" loext:marker-style-name="T13"/>
        <text:p text:style-name="P64" loext:marker-style-name="T7"><text:span text:style-name="T7">Personne à contacter </text:span><text:span text:style-name="T10">:</text:span></text:p>
        <text:p text:style-name="P70" loext:marker-style-name="T12"/>
        <text:p text:style-name="P71" loext:marker-style-name="T39"/>
        <text:p text:style-name="P16" loext:marker-style-name="T7"><text:span text:style-name="T7"># de téléphone </text:span><text:span text:style-name="T10">:</text:span></text:p>
        <text:p text:style-name="P14" loext:marker-style-name="T12"/>
        <text:p text:style-name="P73" loext:marker-style-name="T46"/>
        <text:p text:style-name="P83" loext:marker-style-name="T7"><text:span text:style-name="T7">Poste de la personne :</text:span><text:span text:style-name="T7"/></text:p>
      </text:section>
      <text:section text:style-name="Sect1" text:name="Section11">
        <text:p text:style-name="P84" loext:marker-style-name="T1"/>
        <text:p text:style-name="P85" loext:marker-style-name="T47"><text:span text:style-name="T3">7- </text:span><text:span text:style-name="T6">A</text:span><text:span text:style-name="T3">ntéc</text:span><text:span text:style-name="T6">é</text:span><text:span text:style-name="T3">dents</text:span><text:span text:style-name="T6"> </text:span><text:span text:style-name="T3">judiciai</text:span><text:span text:style-name="T6">r</text:span><text:span text:style-name="T3">es</text:span><text:span text:style-name="T48">3</text:span></text:p>
        <text:p text:style-name="P86" loext:marker-style-name="T7"><text:span text:style-name="T7">Avez-vous déjà été condamné pour une</text:span><text:span text:style-name="T10"> </text:span><text:span text:style-name="T7">infraction pénale, civile</text:span><text:span text:style-name="T10"> </text:span><text:span text:style-name="T7">ou criminelle</text:span><text:span text:style-name="T10"> </text:span><text:span text:style-name="T7">pour</text:span><text:span text:style-name="T10"> </text:span><text:span text:style-name="T7">laquelle vous n’avez</text:span><text:span text:style-name="T10"> </text:span><text:span text:style-name="T7">pas obtenu votre pardon?</text:span><text:span text:style-name="T49"> </text:span><text:span text:style-name="T22">☐</text:span><text:span text:style-name="T41"> </text:span><text:span text:style-name="T7">Oui</text:span></text:p>
        <text:p text:style-name="P87" loext:marker-style-name="T7"><text:span text:style-name="T22">☐</text:span><text:span text:style-name="T23"> </text:span><text:span text:style-name="T7">Non Si oui :</text:span></text:p>
        <text:p text:style-name="P88" loext:marker-style-name="T7"><draw:g text:anchor-type="char" draw:z-index="68" draw:name="Shape41" draw:style-name="gr8"><draw:custom-shape draw:style-name="gr10" draw:text-style-name="P4" svg:width="0.0134in" svg:height="0in" svg:x="0.9839in" svg:y="0.0035in"><text:p/><draw:enhanced-geometry svg:viewBox="0 0 12193 0" draw:type="0" draw:enhanced-path="M 0 0 L 12193 0 N"/></draw:custom-shape><draw:custom-shape draw:style-name="gr10" draw:text-style-name="P4" svg:width="5.5012in" svg:height="0in" svg:x="0.9972in" svg:y="0.0035in"><text:p/><draw:enhanced-geometry svg:viewBox="0 0 5029200 0" draw:type="0" draw:enhanced-path="M 0 0 L 5029200 0 N"/></draw:custom-shape><draw:custom-shape draw:style-name="gr10" draw:text-style-name="P4" svg:width="0.0134in" svg:height="0in" svg:x="6.4972in" svg:y="0.0035in"><text:p/><draw:enhanced-geometry svg:viewBox="0 0 12192 0" draw:type="0" draw:enhanced-path="M 0 0 L 12192 0 N"/></draw:custom-shape><draw:custom-shape draw:style-name="gr10" draw:text-style-name="P4" svg:width="1.0276in" svg:height="0in" svg:x="6.5106in" svg:y="0.0035in"><text:p/><draw:enhanced-geometry svg:viewBox="0 0 938783 0" draw:type="0" draw:enhanced-path="M 0 0 L 938783 0 N"/></draw:custom-shape><draw:custom-shape draw:style-name="gr10" draw:text-style-name="P4" svg:width="0.0134in" svg:height="0in" svg:x="7.5374in" svg:y="0.0035in"><text:p/><draw:enhanced-geometry svg:viewBox="0 0 12192 0" draw:type="0" draw:enhanced-path="M 0 0 L 12192 0 N"/></draw:custom-shape><draw:custom-shape draw:style-name="gr10" draw:text-style-name="P4" svg:width="0in" svg:height="0.2362in" svg:x="0.9909in" svg:y="0.0106in"><text:p/><draw:enhanced-geometry svg:viewBox="0 0 0 216408" draw:type="0" draw:enhanced-path="M 0 216408 L 0 0 N"/></draw:custom-shape><draw:custom-shape draw:style-name="gr10" draw:text-style-name="P4" svg:width="0in" svg:height="0.2362in" svg:x="6.5043in" svg:y="0.0106in"><text:p/><draw:enhanced-geometry svg:viewBox="0 0 0 216408" draw:type="0" draw:enhanced-path="M 0 216408 L 0 0 N"/></draw:custom-shape><draw:custom-shape draw:style-name="gr10" draw:text-style-name="P4" svg:width="0in" svg:height="0.2362in" svg:x="7.5437in" svg:y="0.0106in"><text:p/><draw:enhanced-geometry svg:viewBox="0 0 0 216408" draw:type="0" draw:enhanced-path="M 0 216408 L 0 0 N"/></draw:custom-shape><draw:custom-shape draw:style-name="gr11" draw:text-style-name="P89" svg:width="5.5012in" svg:height="0.3169in" svg:x="0.9972in" svg:y="0.2772in"><text:p/><draw:enhanced-geometry svg:viewBox="0 0 5029200 289560" draw:type="0" draw:enhanced-path="M 0 0 L 0 289560 L 5029200 289560 L 5029200 0 L 0 0 N"/></draw:custom-shape><draw:custom-shape draw:style-name="gr11" draw:text-style-name="P89" svg:width="5.3634in" svg:height="0.2362in" svg:x="1.0673in" svg:y="0.2772in"><text:p/><draw:enhanced-geometry svg:viewBox="0 0 4904233 216408" draw:type="0" draw:enhanced-path="M 0 0 L 0 216408 L 4904233 216408 L 4904233 0 L 0 0 N"/></draw:custom-shape><draw:custom-shape draw:style-name="gr11" draw:text-style-name="P89" svg:width="1.0276in" svg:height="0.3169in" svg:x="6.5106in" svg:y="0.2772in"><text:p/><draw:enhanced-geometry svg:viewBox="0 0 938783 289560" draw:type="0" draw:enhanced-path="M 0 0 L 0 289560 L 938783 289560 L 938783 0 L 0 0 N"/></draw:custom-shape><draw:custom-shape draw:style-name="gr11" draw:text-style-name="P89" svg:width="0.8906in" svg:height="0.2362in" svg:x="6.5807in" svg:y="0.2772in"><text:p/><draw:enhanced-geometry svg:viewBox="0 0 813816 216408" draw:type="0" draw:enhanced-path="M 0 0 L 0 216408 L 813816 216408 L 813816 0 L 0 0 N"/></draw:custom-shape><draw:custom-shape draw:style-name="gr10" draw:text-style-name="P4" svg:width="0in" svg:height="0.0307in" svg:x="0.9909in" svg:y="0.2465in"><text:p/><draw:enhanced-geometry svg:viewBox="0 0 0 27432" draw:type="0" draw:enhanced-path="M 0 27432 L 0 0 N"/></draw:custom-shape><draw:custom-shape draw:style-name="gr12" draw:text-style-name="P4" svg:width="5.5012in" svg:height="0in" svg:x="0.9972in" svg:y="0.2618in"><text:p/><draw:enhanced-geometry svg:viewBox="0 0 5029200 0" draw:type="0" draw:enhanced-path="M 0 0 L 5029200 0 N"/></draw:custom-shape><draw:custom-shape draw:style-name="gr12" draw:text-style-name="P4" svg:width="0in" svg:height="0.0307in" svg:x="6.5126in" svg:y="0.2465in"><text:p/><draw:enhanced-geometry svg:viewBox="0 0 0 27432" draw:type="0" draw:enhanced-path="M 0 27432 L 0 0 N"/></draw:custom-shape><draw:custom-shape draw:style-name="gr12" draw:text-style-name="P4" svg:width="1.0106in" svg:height="0in" svg:x="6.5272in" svg:y="0.2618in"><text:p/><draw:enhanced-geometry svg:viewBox="0 0 923544 0" draw:type="0" draw:enhanced-path="M 0 0 L 923544 0 N"/></draw:custom-shape><draw:custom-shape draw:style-name="gr10" draw:text-style-name="P4" svg:width="0in" svg:height="0.0307in" svg:x="7.5437in" svg:y="0.2465in"><text:p/><draw:enhanced-geometry svg:viewBox="0 0 0 27432" draw:type="0" draw:enhanced-path="M 0 27432 L 0 0 N"/></draw:custom-shape><draw:custom-shape draw:style-name="gr10" draw:text-style-name="P4" svg:width="0in" svg:height="0.3169in" svg:x="0.9909in" svg:y="0.2772in"><text:p/><draw:enhanced-geometry svg:viewBox="0 0 0 289560" draw:type="0" draw:enhanced-path="M 0 289560 L 0 0 N"/></draw:custom-shape><draw:custom-shape draw:style-name="gr10" draw:text-style-name="P4" svg:width="0in" svg:height="0.3169in" svg:x="6.5043in" svg:y="0.2772in"><text:p/><draw:enhanced-geometry svg:viewBox="0 0 0 289560" draw:type="0" draw:enhanced-path="M 0 289560 L 0 0 N"/></draw:custom-shape><draw:custom-shape draw:style-name="gr10" draw:text-style-name="P4" svg:width="0in" svg:height="0.3169in" svg:x="7.5437in" svg:y="0.2772in"><text:p/><draw:enhanced-geometry svg:viewBox="0 0 0 289560" draw:type="0" draw:enhanced-path="M 0 289560 L 0 0 N"/></draw:custom-shape><draw:custom-shape draw:style-name="gr10" draw:text-style-name="P4" svg:width="0.0134in" svg:height="0in" svg:x="0.9839in" svg:y="0.6in"><text:p/><draw:enhanced-geometry svg:viewBox="0 0 12193 0" draw:type="0" draw:enhanced-path="M 0 0 L 12193 0 N"/></draw:custom-shape><draw:custom-shape draw:style-name="gr10" draw:text-style-name="P4" svg:width="5.5012in" svg:height="0in" svg:x="0.9972in" svg:y="0.6in"><text:p/><draw:enhanced-geometry svg:viewBox="0 0 5029200 0" draw:type="0" draw:enhanced-path="M 0 0 L 5029200 0 N"/></draw:custom-shape><draw:custom-shape draw:style-name="gr10" draw:text-style-name="P4" svg:width="0.0134in" svg:height="0in" svg:x="6.4972in" svg:y="0.6in"><text:p/><draw:enhanced-geometry svg:viewBox="0 0 12192 0" draw:type="0" draw:enhanced-path="M 0 0 L 12192 0 N"/></draw:custom-shape><draw:custom-shape draw:style-name="gr10" draw:text-style-name="P4" svg:width="1.0276in" svg:height="0in" svg:x="6.5106in" svg:y="0.6in"><text:p/><draw:enhanced-geometry svg:viewBox="0 0 938783 0" draw:type="0" draw:enhanced-path="M 0 0 L 938783 0 N"/></draw:custom-shape><draw:custom-shape draw:style-name="gr10" draw:text-style-name="P4" svg:width="0.0134in" svg:height="0in" svg:x="7.5374in" svg:y="0.6in"><text:p/><draw:enhanced-geometry svg:viewBox="0 0 12192 0" draw:type="0" draw:enhanced-path="M 0 0 L 12192 0 N"/></draw:custom-shape><draw:custom-shape draw:style-name="gr10" draw:text-style-name="P4" svg:width="0in" svg:height="0.3134in" svg:x="0.9909in" svg:y="0.6071in"><text:p/><draw:enhanced-geometry svg:viewBox="0 0 0 286511" draw:type="0" draw:enhanced-path="M 0 286511 L 0 0 N"/></draw:custom-shape><draw:custom-shape draw:style-name="gr10" draw:text-style-name="P4" svg:width="0in" svg:height="0.3134in" svg:x="6.5043in" svg:y="0.6071in"><text:p/><draw:enhanced-geometry svg:viewBox="0 0 0 286511" draw:type="0" draw:enhanced-path="M 0 286511 L 0 0 N"/></draw:custom-shape><draw:custom-shape draw:style-name="gr10" draw:text-style-name="P4" svg:width="0in" svg:height="0.3134in" svg:x="7.5437in" svg:y="0.6071in"><text:p/><draw:enhanced-geometry svg:viewBox="0 0 0 286511" draw:type="0" draw:enhanced-path="M 0 286511 L 0 0 N"/></draw:custom-shape><draw:custom-shape draw:style-name="gr11" draw:text-style-name="P89" svg:width="5.5012in" svg:height="0.3134in" svg:x="0.9972in" svg:y="0.937in"><text:p/><draw:enhanced-geometry svg:viewBox="0 0 5029200 286511" draw:type="0" draw:enhanced-path="M 0 0 L 0 286511 L 5029200 286511 L 5029200 0 L 0 0 N"/></draw:custom-shape><draw:custom-shape draw:style-name="gr11" draw:text-style-name="P89" svg:width="5.3634in" svg:height="0.237in" svg:x="1.0673in" svg:y="0.937in"><text:p/><draw:enhanced-geometry svg:viewBox="0 0 4904233 216407" draw:type="0" draw:enhanced-path="M 0 0 L 0 216407 L 4904233 216407 L 4904233 0 L 0 0 N"/></draw:custom-shape><draw:custom-shape draw:style-name="gr11" draw:text-style-name="P89" svg:width="1.0276in" svg:height="0.3134in" svg:x="6.5106in" svg:y="0.937in"><text:p/><draw:enhanced-geometry svg:viewBox="0 0 938783 286511" draw:type="0" draw:enhanced-path="M 0 0 L 0 286511 L 938783 286511 L 938783 0 L 0 0 N"/></draw:custom-shape><draw:custom-shape draw:style-name="gr11" draw:text-style-name="P89" svg:width="0.8906in" svg:height="0.237in" svg:x="6.5807in" svg:y="0.937in"><text:p/><draw:enhanced-geometry svg:viewBox="0 0 813816 216407" draw:type="0" draw:enhanced-path="M 0 0 L 0 216407 L 813816 216407 L 813816 0 L 0 0 N"/></draw:custom-shape><draw:custom-shape draw:style-name="gr10" draw:text-style-name="P4" svg:width="0.0134in" svg:height="0in" svg:x="0.9839in" svg:y="0.9272in"><text:p/><draw:enhanced-geometry svg:viewBox="0 0 12193 0" draw:type="0" draw:enhanced-path="M 0 0 L 12193 0 N"/></draw:custom-shape><draw:custom-shape draw:style-name="gr10" draw:text-style-name="P4" svg:width="5.5012in" svg:height="0in" svg:x="0.9972in" svg:y="0.9272in"><text:p/><draw:enhanced-geometry svg:viewBox="0 0 5029200 0" draw:type="0" draw:enhanced-path="M 0 0 L 5029200 0 N"/></draw:custom-shape><draw:custom-shape draw:style-name="gr10" draw:text-style-name="P4" svg:width="0.0134in" svg:height="0in" svg:x="6.4972in" svg:y="0.9272in"><text:p/><draw:enhanced-geometry svg:viewBox="0 0 12192 0" draw:type="0" draw:enhanced-path="M 0 0 L 12192 0 N"/></draw:custom-shape><draw:custom-shape draw:style-name="gr10" draw:text-style-name="P4" svg:width="1.0276in" svg:height="0in" svg:x="6.5106in" svg:y="0.9272in"><text:p/><draw:enhanced-geometry svg:viewBox="0 0 938783 0" draw:type="0" draw:enhanced-path="M 0 0 L 938783 0 N"/></draw:custom-shape><draw:custom-shape draw:style-name="gr10" draw:text-style-name="P4" svg:width="0.0134in" svg:height="0in" svg:x="7.5374in" svg:y="0.9272in"><text:p/><draw:enhanced-geometry svg:viewBox="0 0 12192 0" draw:type="0" draw:enhanced-path="M 0 0 L 12192 0 N"/></draw:custom-shape><draw:custom-shape draw:style-name="gr10" draw:text-style-name="P4" svg:width="0in" svg:height="0.3169in" svg:x="0.9909in" svg:y="0.9335in"><text:p/><draw:enhanced-geometry svg:viewBox="0 0 0 289560" draw:type="0" draw:enhanced-path="M 0 289560 L 0 0 N"/></draw:custom-shape><draw:custom-shape draw:style-name="gr10" draw:text-style-name="P4" svg:width="0in" svg:height="0.3169in" svg:x="6.5043in" svg:y="0.9335in"><text:p/><draw:enhanced-geometry svg:viewBox="0 0 0 289560" draw:type="0" draw:enhanced-path="M 0 289560 L 0 0 N"/></draw:custom-shape><draw:custom-shape draw:style-name="gr10" draw:text-style-name="P4" svg:width="0in" svg:height="0.3169in" svg:x="7.5437in" svg:y="0.9335in"><text:p/><draw:enhanced-geometry svg:viewBox="0 0 0 289560" draw:type="0" draw:enhanced-path="M 0 289560 L 0 0 N"/></draw:custom-shape><draw:custom-shape draw:style-name="gr10" draw:text-style-name="P4" svg:width="0.0134in" svg:height="0in" svg:x="0.9839in" svg:y="1.2571in"><text:p/><draw:enhanced-geometry svg:viewBox="0 0 12193 0" draw:type="0" draw:enhanced-path="M 0 0 L 12193 0 N"/></draw:custom-shape><draw:custom-shape draw:style-name="gr10" draw:text-style-name="P4" svg:width="5.5012in" svg:height="0in" svg:x="0.9972in" svg:y="1.2571in"><text:p/><draw:enhanced-geometry svg:viewBox="0 0 5029200 0" draw:type="0" draw:enhanced-path="M 0 0 L 5029200 0 N"/></draw:custom-shape><draw:custom-shape draw:style-name="gr10" draw:text-style-name="P4" svg:width="0.0134in" svg:height="0in" svg:x="6.4972in" svg:y="1.2571in"><text:p/><draw:enhanced-geometry svg:viewBox="0 0 12192 0" draw:type="0" draw:enhanced-path="M 0 0 L 12192 0 N"/></draw:custom-shape><draw:custom-shape draw:style-name="gr10" draw:text-style-name="P4" svg:width="1.0276in" svg:height="0in" svg:x="6.5106in" svg:y="1.2571in"><text:p/><draw:enhanced-geometry svg:viewBox="0 0 938783 0" draw:type="0" draw:enhanced-path="M 0 0 L 938783 0 N"/></draw:custom-shape><draw:custom-shape draw:style-name="gr10" draw:text-style-name="P4" svg:width="0.0134in" svg:height="0in" svg:x="7.5374in" svg:y="1.2571in"><text:p/><draw:enhanced-geometry svg:viewBox="0 0 12192 0" draw:type="0" draw:enhanced-path="M 0 0 L 12192 0 N"/></draw:custom-shape><draw:custom-shape draw:style-name="gr10" draw:text-style-name="P4" svg:width="0in" svg:height="0.3169in" svg:x="0.9909in" svg:y="1.2634in"><text:p/><draw:enhanced-geometry svg:viewBox="0 0 0 289559" draw:type="0" draw:enhanced-path="M 0 289559 L 0 0 N"/></draw:custom-shape><draw:custom-shape draw:style-name="gr10" draw:text-style-name="P4" svg:width="0.0134in" svg:height="0in" svg:x="0.9839in" svg:y="1.587in"><text:p/><draw:enhanced-geometry svg:viewBox="0 0 12193 0" draw:type="0" draw:enhanced-path="M 0 0 L 12193 0 N"/></draw:custom-shape><draw:custom-shape draw:style-name="gr10" draw:text-style-name="P4" svg:width="5.5012in" svg:height="0in" svg:x="0.9972in" svg:y="1.587in"><text:p/><draw:enhanced-geometry svg:viewBox="0 0 5029200 0" draw:type="0" draw:enhanced-path="M 0 0 L 5029200 0 N"/></draw:custom-shape><draw:custom-shape draw:style-name="gr10" draw:text-style-name="P4" svg:width="0in" svg:height="0.3169in" svg:x="6.5043in" svg:y="1.2634in"><text:p/><draw:enhanced-geometry svg:viewBox="0 0 0 289559" draw:type="0" draw:enhanced-path="M 0 289559 L 0 0 N"/></draw:custom-shape><draw:custom-shape draw:style-name="gr10" draw:text-style-name="P4" svg:width="0in" svg:height="0.0142in" svg:x="6.5043in" svg:y="1.5799in"><text:p/><draw:enhanced-geometry svg:viewBox="0 0 0 12192" draw:type="0" draw:enhanced-path="M 0 12192 L 0 0 N"/></draw:custom-shape><draw:custom-shape draw:style-name="gr10" draw:text-style-name="P4" svg:width="1.0276in" svg:height="0in" svg:x="6.5106in" svg:y="1.587in"><text:p/><draw:enhanced-geometry svg:viewBox="0 0 938783 0" draw:type="0" draw:enhanced-path="M 0 0 L 938783 0 N"/></draw:custom-shape><draw:custom-shape draw:style-name="gr10" draw:text-style-name="P4" svg:width="0in" svg:height="0.3169in" svg:x="7.5437in" svg:y="1.2634in"><text:p/><draw:enhanced-geometry svg:viewBox="0 0 0 289559" draw:type="0" draw:enhanced-path="M 0 289559 L 0 0 N"/></draw:custom-shape><draw:custom-shape draw:style-name="gr10" draw:text-style-name="P4" svg:width="0in" svg:height="0.0142in" svg:x="7.5437in" svg:y="1.5799in"><text:p/><draw:enhanced-geometry svg:viewBox="0 0 0 12192" draw:type="0" draw:enhanced-path="M 0 12192 L 0 0 N"/></draw:custom-shape></draw:g><text:span text:style-name="T7">Infraction(s) :<text:tab/>Année</text:span><text:span text:style-name="T7"/></text:p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90" loext:marker-style-name="T50"/>
        <text:p text:style-name="P91" loext:marker-style-name="T26"><text:span text:style-name="T27">3</text:span><text:span text:style-name="T28"> </text:span><text:span text:style-name="T29">V</text:span><text:span text:style-name="T30">e</text:span><text:span text:style-name="T29">u</text:span><text:span text:style-name="T30">i</text:span><text:span text:style-name="T29">l</text:span><text:span text:style-name="T30">l</text:span><text:span text:style-name="T29">e</text:span><text:span text:style-name="T31">z</text:span><text:span text:style-name="T32"> </text:span><text:span text:style-name="T30">n</text:span><text:span text:style-name="T29">o</text:span><text:span text:style-name="T30">t</text:span><text:span text:style-name="T29">e</text:span><text:span text:style-name="T31">r</text:span><text:span text:style-name="T32"> </text:span><text:span text:style-name="T30">q</text:span><text:span text:style-name="T29">u</text:span><text:span text:style-name="T31">e</text:span><text:span text:style-name="T32"> </text:span><text:span text:style-name="T30">l</text:span><text:span text:style-name="T31">a</text:span><text:span text:style-name="T32"> </text:span><text:span text:style-name="T29">v</text:span><text:span text:style-name="T30">é</text:span><text:span text:style-name="T29">r</text:span><text:span text:style-name="T30">i</text:span><text:span text:style-name="T29">f</text:span><text:span text:style-name="T30">i</text:span><text:span text:style-name="T29">c</text:span><text:span text:style-name="T30">a</text:span><text:span text:style-name="T29">t</text:span><text:span text:style-name="T30">i</text:span><text:span text:style-name="T29">o</text:span><text:span text:style-name="T31">n</text:span><text:span text:style-name="T33"> </text:span><text:span text:style-name="T29">de</text:span><text:span text:style-name="T31">s</text:span><text:span text:style-name="T32"> </text:span><text:span text:style-name="T30">a</text:span><text:span text:style-name="T29">n</text:span><text:span text:style-name="T30">t</text:span><text:span text:style-name="T29">é</text:span><text:span text:style-name="T30">c</text:span><text:span text:style-name="T29">é</text:span><text:span text:style-name="T30">d</text:span><text:span text:style-name="T29">e</text:span><text:span text:style-name="T30">nt</text:span><text:span text:style-name="T31">s</text:span><text:span text:style-name="T32"> </text:span><text:span text:style-name="T29">cr</text:span><text:span text:style-name="T30">im</text:span><text:span text:style-name="T29">i</text:span><text:span text:style-name="T30">n</text:span><text:span text:style-name="T29">e</text:span><text:span text:style-name="T30">l</text:span><text:span text:style-name="T31">s</text:span><text:span text:style-name="T32"> </text:span><text:span text:style-name="T29">s</text:span><text:span text:style-name="T31">e</text:span><text:span text:style-name="T32"> </text:span><text:span text:style-name="T29">f</text:span><text:span text:style-name="T30">er</text:span><text:span text:style-name="T31">a</text:span><text:span text:style-name="T32"> </text:span><text:span text:style-name="T29">d</text:span><text:span text:style-name="T31">e</text:span><text:span text:style-name="T32"> </text:span><text:span text:style-name="T29">f</text:span><text:span text:style-name="T30">a</text:span><text:span text:style-name="T29">ç</text:span><text:span text:style-name="T30">o</text:span><text:span text:style-name="T31">n</text:span><text:span text:style-name="T26"> </text:span><text:span text:style-name="T30">s</text:span><text:span text:style-name="T29">y</text:span><text:span text:style-name="T30">s</text:span><text:span text:style-name="T29">t</text:span><text:span text:style-name="T30">é</text:span><text:span text:style-name="T29">m</text:span><text:span text:style-name="T30">a</text:span><text:span text:style-name="T29">t</text:span><text:span text:style-name="T30">iq</text:span><text:span text:style-name="T29">u</text:span><text:span text:style-name="T31">e</text:span><text:span text:style-name="T32"> </text:span><text:span text:style-name="T30">a</text:span><text:span text:style-name="T29">v</text:span><text:span text:style-name="T30">a</text:span><text:span text:style-name="T29">n</text:span><text:span text:style-name="T31">t</text:span><text:span text:style-name="T32"> </text:span><text:span text:style-name="T30">l</text:span><text:span text:style-name="T29">’</text:span><text:span text:style-name="T30">e</text:span><text:span text:style-name="T29">m</text:span><text:span text:style-name="T30">b</text:span><text:span text:style-name="T29">a</text:span><text:span text:style-name="T30">u</text:span><text:span text:style-name="T29">c</text:span><text:span text:style-name="T30">h</text:span><text:span text:style-name="T29">e</text:span><text:span text:style-name="T31">.</text:span></text:p>
        <text:p text:style-name="P92" loext:marker-style-name="T26"><text:span text:style-name="T30">V</text:span><text:span text:style-name="T29">e</text:span><text:span text:style-name="T30">u</text:span><text:span text:style-name="T29">i</text:span><text:span text:style-name="T30">l</text:span><text:span text:style-name="T29">l</text:span><text:span text:style-name="T30">e</text:span><text:span text:style-name="T31">z</text:span><text:span text:style-name="T32"> </text:span><text:span text:style-name="T29">é</text:span><text:span text:style-name="T30">g</text:span><text:span text:style-name="T29">a</text:span><text:span text:style-name="T30">le</text:span><text:span text:style-name="T29">m</text:span><text:span text:style-name="T30">e</text:span><text:span text:style-name="T29">n</text:span><text:span text:style-name="T31">t</text:span><text:span text:style-name="T32"> </text:span><text:span text:style-name="T30">n</text:span><text:span text:style-name="T29">o</text:span><text:span text:style-name="T30">t</text:span><text:span text:style-name="T29">e</text:span><text:span text:style-name="T31">r</text:span><text:span text:style-name="T32"> </text:span><text:span text:style-name="T30">q</text:span><text:span text:style-name="T29">u</text:span><text:span text:style-name="T30">’</text:span><text:span text:style-name="T29">u</text:span><text:span text:style-name="T30">n</text:span><text:span text:style-name="T31">e</text:span><text:span text:style-name="T32"> </text:span><text:span text:style-name="T29">c</text:span><text:span text:style-name="T30">o</text:span><text:span text:style-name="T29">n</text:span><text:span text:style-name="T30">d</text:span><text:span text:style-name="T29">a</text:span><text:span text:style-name="T30">m</text:span><text:span text:style-name="T29">n</text:span><text:span text:style-name="T30">a</text:span><text:span text:style-name="T29">t</text:span><text:span text:style-name="T30">i</text:span><text:span text:style-name="T29">o</text:span><text:span text:style-name="T31">n</text:span><text:span text:style-name="T33"> </text:span><text:span text:style-name="T29">n</text:span><text:span text:style-name="T31">e</text:span><text:span text:style-name="T32"> </text:span><text:span text:style-name="T29">s</text:span><text:span text:style-name="T30">i</text:span><text:span text:style-name="T29">g</text:span><text:span text:style-name="T30">n</text:span><text:span text:style-name="T29">i</text:span><text:span text:style-name="T30">f</text:span><text:span text:style-name="T29">i</text:span><text:span text:style-name="T31">e</text:span><text:span text:style-name="T33"> </text:span><text:span text:style-name="T29">pa</text:span><text:span text:style-name="T31">s</text:span><text:span text:style-name="T32"> </text:span><text:span text:style-name="T30">a</text:span><text:span text:style-name="T29">u</text:span><text:span text:style-name="T30">t</text:span><text:span text:style-name="T29">o</text:span><text:span text:style-name="T30">m</text:span><text:span text:style-name="T29">a</text:span><text:span text:style-name="T30">t</text:span><text:span text:style-name="T29">i</text:span><text:span text:style-name="T30">qu</text:span><text:span text:style-name="T29">e</text:span><text:span text:style-name="T30">m</text:span><text:span text:style-name="T29">e</text:span><text:span text:style-name="T30">n</text:span><text:span text:style-name="T31">t</text:span><text:span text:style-name="T32"> </text:span><text:span text:style-name="T29">l</text:span><text:span text:style-name="T31">e</text:span><text:span text:style-name="T26"> </text:span><text:span text:style-name="T30">r</text:span><text:span text:style-name="T29">e</text:span><text:span text:style-name="T30">j</text:span><text:span text:style-name="T29">e</text:span><text:span text:style-name="T31">t</text:span><text:span text:style-name="T33"> </text:span><text:span text:style-name="T29">d</text:span><text:span text:style-name="T31">e</text:span><text:span text:style-name="T32"> </text:span><text:span text:style-name="T29">v</text:span><text:span text:style-name="T30">o</text:span><text:span text:style-name="T29">t</text:span><text:span text:style-name="T30">r</text:span><text:span text:style-name="T31">e</text:span><text:span text:style-name="T32"> </text:span><text:span text:style-name="T29">c</text:span><text:span text:style-name="T30">a</text:span><text:span text:style-name="T29">n</text:span><text:span text:style-name="T30">d</text:span><text:span text:style-name="T29">i</text:span><text:span text:style-name="T30">d</text:span><text:span text:style-name="T29">a</text:span><text:span text:style-name="T30">t</text:span><text:span text:style-name="T29">u</text:span><text:span text:style-name="T30">re</text:span><text:span text:style-name="T31">.</text:span></text:p>
        <text:p text:style-name="P14" loext:marker-style-name="T12"/>
        <text:p text:style-name="P93" loext:marker-style-name="T12"/>
        <text:p text:style-name="P36" loext:marker-style-name="T34"><text:span text:style-name="T35">F6.2.1-0</text:span><text:span text:style-name="T36">1</text:span><text:span text:style-name="T34"><text:tab/></text:span><text:span text:style-name="T35">Versio</text:span><text:span text:style-name="T36">n</text:span><text:span text:style-name="T37"> </text:span><text:span text:style-name="T36">:</text:span><text:span text:style-name="T38"> </text:span><text:span text:style-name="T36">G</text:span><text:span text:style-name="T34"><text:tab/></text:span><text:span text:style-name="T35">Pag</text:span><text:span text:style-name="T36">e</text:span><text:span text:style-name="T37"> </text:span><text:span text:style-name="T36">3</text:span><text:span text:style-name="T38"> </text:span><text:span text:style-name="T35">d</text:span><text:span text:style-name="T36">e</text:span><text:span text:style-name="T37"> </text:span><text:span text:style-name="T36">6</text:span><text:bookmark-end text:name="_page_77_0"/></text:p>
      </text:section>
      <text:p text:style-name="P94" loext:marker-style-name="T1"><text:bookmark-start text:name="_page_78_0"/><draw:frame draw:style-name="fr1" draw:name="Image10" text:anchor-type="char" svg:x="0.2563in" svg:y="0.2126in" svg:width="1.1756in" svg:height="0.6917in" draw:z-index="69"><draw:image xlink:href="Pictures/10000001000000D30000007BBFFA6DA2.png" xlink:type="simple" xlink:show="embed" xlink:actuate="onLoad" draw:mime-type="image/png"/></draw:frame><draw:g text:anchor-type="char" draw:z-index="3" draw:name="Shape42" draw:style-name="gr1"><draw:custom-shape draw:style-name="gr2" draw:text-style-name="P2" svg:width="3.7185in" svg:height="0.7358in" svg:x="0.2563in" svg:y="0.25in"><text:p/><draw:enhanced-geometry svg:viewBox="0 0 3400127 672552" draw:type="0" draw:enhanced-path="M 0 0 L 0 672552 L 3400127 672552 L 3400127 0 L 0 0 N"/></draw:custom-shape><draw:frame draw:style-name="gr3" draw:text-style-name="P3" svg:width="2.8843in" svg:height="0.7598in" svg:x="0.3106in" svg:y="0.2126in"><draw:image xlink:href="Pictures/10000001000001610000005CD1D7B276.png" xlink:type="simple" xlink:show="embed" xlink:actuate="onLoad" draw:mime-type="image/png"><text:p/></draw:image></draw:frame><draw:custom-shape draw:style-name="gr2" draw:text-style-name="P2" svg:width="1.7406in" svg:height="0.2705in" svg:x="0.6965in" svg:y="0.9854in"><text:p/><draw:enhanced-geometry svg:viewBox="0 0 1591707 246602" draw:type="0" draw:enhanced-path="M 0 246602 L 0 0 L 1591707 0 L 1591707 246602 L 0 246602 N"/></draw:custom-shape><draw:frame draw:style-name="gr3" draw:text-style-name="P3" svg:width="3.6524in" svg:height="0.8169in" svg:x="0.2697in" svg:y="0.2291in"><draw:image xlink:href="Pictures/10000001000001BF000000649C328683.png" xlink:type="simple" xlink:show="embed" xlink:actuate="onLoad" draw:mime-type="image/png"><text:p/></draw:image></draw:frame><draw:frame draw:style-name="gr3" draw:text-style-name="P3" svg:width="1.176in" svg:height="0.6921in" svg:x="0.9925in" svg:y="0.5008in"><draw:image xlink:href="Pictures/10000001000000D30000007BBFFA6DA2.png" xlink:type="simple" xlink:show="embed" xlink:actuate="onLoad" draw:mime-type="image/png"><text:p/></draw:image></draw:frame></draw:g><draw:frame draw:style-name="fr1" draw:name="Image11" text:anchor-type="char" svg:x="0.2563in" svg:y="0.2126in" svg:width="3.652in" svg:height="0.8165in" draw:z-index="70"><draw:image xlink:href="Pictures/10000001000001BF000000649C328683.png" xlink:type="simple" xlink:show="embed" xlink:actuate="onLoad" draw:mime-type="image/png"/></draw:frame><draw:frame draw:style-name="fr1" draw:name="Image12" text:anchor-type="char" svg:x="0.2563in" svg:y="0.2126in" svg:width="2.8839in" svg:height="0.7598in" draw:z-index="71"><draw:image xlink:href="Pictures/10000001000001610000005CD1D7B276.png" xlink:type="simple" xlink:show="embed" xlink:actuate="onLoad" draw:mime-type="image/png"/></draw:frame><draw:custom-shape text:anchor-type="char" draw:z-index="32" draw:name="Shape43" draw:style-name="gr6" draw:text-style-name="P4" svg:width="4.7898in" svg:height="0in" svg:x="2.7543in" svg:y="3.7346in"><text:p/><draw:enhanced-geometry svg:viewBox="0 0 4379974 0" draw:type="0" draw:enhanced-path="M 0 0 L 4379974 0 N"/></draw:custom-shape><draw:custom-shape text:anchor-type="char" draw:z-index="33" draw:name="Shape44" draw:style-name="gr6" draw:text-style-name="P4" svg:width="4.7898in" svg:height="0in" svg:x="2.7543in" svg:y="5.0583in"><text:p/><draw:enhanced-geometry svg:viewBox="0 0 4379974 0" draw:type="0" draw:enhanced-path="M 0 0 L 4379974 0 N"/></draw:custom-shape><draw:custom-shape text:anchor-type="char" draw:z-index="47" draw:name="Shape45" draw:style-name="gr6" draw:text-style-name="P4" svg:width="4.7898in" svg:height="0in" svg:x="2.7543in" svg:y="7.9717in"><text:p/><draw:enhanced-geometry svg:viewBox="0 0 4379974 0" draw:type="0" draw:enhanced-path="M 0 0 L 4379974 0 N"/></draw:custom-shape><draw:custom-shape text:anchor-type="char" draw:z-index="48" draw:name="Shape46" draw:style-name="gr6" draw:text-style-name="P4" svg:width="4.3004in" svg:height="0in" svg:x="3.2437in" svg:y="9.9819in"><text:p/><draw:enhanced-geometry svg:viewBox="0 0 3931918 0" draw:type="0" draw:enhanced-path="M 0 0 L 3931918 0 N"/></draw:custom-shape><draw:custom-shape text:anchor-type="char" draw:z-index="8" draw:name="Shape47" draw:style-name="gr6" draw:text-style-name="P4" svg:width="6.5697in" svg:height="0in" svg:x="0.9709in" svg:y="10.3516in"><text:p/><draw:enhanced-geometry svg:viewBox="0 0 6007607 0" draw:type="0" draw:enhanced-path="M 0 0 L 6007607 0 N"/></draw:custom-shape></text:p>
      <text:p text:style-name="P5" loext:marker-style-name="T1"/>
      <text:p text:style-name="P5" loext:marker-style-name="T1"/>
      <text:p text:style-name="P38" loext:marker-style-name="T2"/>
      <text:p text:style-name="P16" loext:marker-style-name="T3"><text:span text:style-name="T3">8- </text:span><text:span text:style-name="T6">M</text:span><text:span text:style-name="T3">édic</text:span><text:span text:style-name="T6">a</text:span><text:span text:style-name="T3">l</text:span></text:p>
      <text:p text:style-name="P95" loext:marker-style-name="T7"><text:span text:style-name="T7">Cette</text:span><text:span text:style-name="T51"> </text:span><text:span text:style-name="T7">section</text:span><text:span text:style-name="T52"> </text:span><text:span text:style-name="T7">a</text:span><text:span text:style-name="T52"> </text:span><text:span text:style-name="T7">pour</text:span><text:span text:style-name="T52"> </text:span><text:span text:style-name="T53">but</text:span><text:span text:style-name="T54"> </text:span><text:span text:style-name="T53">d’assurer</text:span><text:span text:style-name="T54"> </text:span><text:span text:style-name="T53">votre</text:span><text:span text:style-name="T54"> </text:span><text:span text:style-name="T53">sécurité</text:span><text:span text:style-name="T7">,</text:span><text:span text:style-name="T52"> </text:span><text:span text:style-name="T7">veuillez,</text:span><text:span text:style-name="T52"> </text:span><text:span text:style-name="T7">s’il-vous-plait,</text:span><text:span text:style-name="T55"> </text:span><text:span text:style-name="T7">répondre</text:span><text:span text:style-name="T56"> </text:span><text:span text:style-name="T7">au</text:span><text:span text:style-name="T55"> </text:span><text:span text:style-name="T7">meilleur</text:span><text:span text:style-name="T55"> </text:span><text:span text:style-name="T7">de</text:span><text:span text:style-name="T55"> </text:span><text:span text:style-name="T7">vos</text:span><text:span text:style-name="T55"> </text:span><text:span text:style-name="T7">connaissances.</text:span><text:span text:style-name="T55"> </text:span><text:span text:style-name="T7">Si</text:span><text:span text:style-name="T55"> </text:span><text:span text:style-name="T7">votre</text:span><text:span text:style-name="T55"> </text:span><text:span text:style-name="T7">condition vous</text:span><text:span text:style-name="T57"> </text:span><text:span text:style-name="T7">limite</text:span><text:span text:style-name="T57"> </text:span><text:span text:style-name="T7">dans</text:span><text:span text:style-name="T58"> </text:span><text:span text:style-name="T7">l’exercice</text:span><text:span text:style-name="T58"> </text:span><text:span text:style-name="T7">du</text:span><text:span text:style-name="T57"> </text:span><text:span text:style-name="T7">poste</text:span><text:span text:style-name="T57"> </text:span><text:span text:style-name="T7">appliqué,</text:span><text:span text:style-name="T57"> </text:span><text:span text:style-name="T7">nous</text:span><text:span text:style-name="T57"> </text:span><text:span text:style-name="T7">essaierons</text:span><text:span text:style-name="T57"> </text:span><text:span text:style-name="T7">de trouver une solution</text:span><text:span text:style-name="T10"> </text:span><text:span text:style-name="T7">raisonnable.</text:span></text:p>
      <text:p text:style-name="P14" loext:marker-style-name="T12"/>
      <text:p text:style-name="P96" loext:marker-style-name="T46"/>
      <text:p text:style-name="P97" loext:marker-style-name="T7"><text:span text:style-name="T7">Est-ce</text:span><text:span text:style-name="T52"> </text:span><text:span text:style-name="T7">que</text:span><text:span text:style-name="T52"> </text:span><text:span text:style-name="T7">votre</text:span><text:span text:style-name="T52"> </text:span><text:span text:style-name="T7">condition</text:span><text:span text:style-name="T52"> </text:span><text:span text:style-name="T7">physique</text:span><text:span text:style-name="T52"> </text:span><text:span text:style-name="T7">ou</text:span><text:span text:style-name="T52"> </text:span><text:span text:style-name="T7">psychologique</text:span><text:span text:style-name="T52"> </text:span><text:span text:style-name="T7">peut</text:span><text:span text:style-name="T52"> </text:span><text:span text:style-name="T7">vous</text:span><text:span text:style-name="T52"> </text:span><text:span text:style-name="T7">empêcher ou vous limiter</text:span><text:span text:style-name="T10"> </text:span><text:span text:style-name="T7">dans</text:span><text:span text:style-name="T10"> </text:span><text:span text:style-name="T7">l’exécution de l’emploi appliqué?</text:span></text:p>
      <text:p text:style-name="P98" loext:marker-style-name="T7"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<text:p text:style-name="P99" loext:marker-style-name="T7"><text:span text:style-name="T7">Si oui, veuillez spécifier </text:span><text:span text:style-name="T10">:</text:span></text:p>
      <text:p text:style-name="P14" loext:marker-style-name="T12"/>
      <text:p text:style-name="P100" loext:marker-style-name="T46"/>
      <text:p text:style-name="P101" loext:marker-style-name="T7"><text:span text:style-name="T7">Souffrez-vous</text:span><text:span text:style-name="T59"> </text:span><text:span text:style-name="T7">d’une</text:span><text:span text:style-name="T59"> </text:span><text:span text:style-name="T7">maladie</text:span><text:span text:style-name="T59"> </text:span><text:span text:style-name="T7">ou</text:span><text:span text:style-name="T59"> </text:span><text:span text:style-name="T7">d’une</text:span><text:span text:style-name="T60"> </text:span><text:span text:style-name="T7">condition</text:span><text:span text:style-name="T59"> </text:span><text:span text:style-name="T7">médicale</text:span><text:span text:style-name="T59"> </text:span><text:span text:style-name="T7">pouvant impliquer</text:span><text:span text:style-name="T61"> </text:span><text:span text:style-name="T7">que</text:span><text:span text:style-name="T61"> </text:span><text:span text:style-name="T7">vous</text:span><text:span text:style-name="T61"> </text:span><text:span text:style-name="T7">ayez</text:span><text:span text:style-name="T61"> </text:span><text:span text:style-name="T7">besoin</text:span><text:span text:style-name="T62"> </text:span><text:span text:style-name="T7">d’assistance</text:span><text:span text:style-name="T61"> </text:span><text:span text:style-name="T7">(évanouissements,</text:span><text:span text:style-name="T62"> </text:span><text:span text:style-name="T7">problèmes cardiaques, épilepsie…)?</text:span><text:span text:style-name="T63"> </text:span><text:span text:style-name="T22">☐</text:span><text:span text:style-name="T41"> </text:span><text:span text:style-name="T7">Oui<text:tab/></text:span><text:span text:style-name="T22">☐</text:span><text:span text:style-name="T23"> </text:span><text:span text:style-name="T7">Non</text:span></text:p>
      <text:p text:style-name="P102" loext:marker-style-name="T7"><text:span text:style-name="T7">Si oui, veuillez spécifier </text:span><text:span text:style-name="T10">:</text:span></text:p>
      <text:p text:style-name="P14" loext:marker-style-name="T12"/>
      <text:p text:style-name="P100" loext:marker-style-name="T46"/>
      <text:p text:style-name="P103" loext:marker-style-name="T7"><text:span text:style-name="T7">Avez-vous déjà fait une réclamation </text:span><text:span text:style-name="T10">à</text:span><text:span text:style-name="T7"> la CNESST (CSST) ou à la SAAQ? </text:span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<text:p text:style-name="P104" loext:marker-style-name="T7"><text:span text:style-name="T7">Si oui, pour quel siège de lésion </text:span><text:span text:style-name="T10">:</text:span></text:p>
      <text:p text:style-name="P105" loext:marker-style-name="T7"><draw:custom-shape text:anchor-type="char" draw:z-index="34" draw:name="Shape48" draw:style-name="gr9" draw:text-style-name="P4" svg:width="4.2004in" svg:height="0in" svg:x="3.3437in" svg:y="0.0102in"><text:p/><draw:enhanced-geometry svg:viewBox="0 0 3840478 0" draw:type="0" draw:enhanced-path="M 0 0 L 3840478 0 N"/></draw:custom-shape><text:span text:style-name="T7">Votre lésion a-t-elle entrainé un arrêt de travail? </text:span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<text:p text:style-name="P106" loext:marker-style-name="T7"><draw:custom-shape text:anchor-type="char" draw:z-index="41" draw:name="Shape49" draw:style-name="gr9" draw:text-style-name="P4" svg:width="1.0898in" svg:height="0in" svg:x="2.7543in" svg:y="0.4339in"><text:p/><draw:enhanced-geometry svg:viewBox="0 0 996696 0" draw:type="0" draw:enhanced-path="M 0 0 L 996696 0 N"/></draw:custom-shape><text:span text:style-name="T7">Si</text:span><text:span text:style-name="T64"> </text:span><text:span text:style-name="T7">oui,</text:span><text:span text:style-name="T64"> </text:span><text:span text:style-name="T7">nombre</text:span><text:span text:style-name="T64"> </text:span><text:span text:style-name="T7">de jours :</text:span></text:p>
      <text:section text:style-name="Sect8" text:name="Section12">
        <text:p text:style-name="P107" loext:marker-style-name="T7"><text:span text:style-name="T7">Vous</text:span><text:span text:style-name="T65"> </text:span><text:span text:style-name="T7">a-t-on</text:span><text:span text:style-name="T65"> </text:span><text:span text:style-name="T7">reconnu fonctionnelle?</text:span><text:span text:style-name="T66"> </text:span><text:span text:style-name="T22">☐</text:span><text:span text:style-name="T41"> </text:span><text:span text:style-name="T7">Oui</text:span></text:p>
        <text:p text:style-name="P108" loext:marker-style-name="T7"><text:span text:style-name="T7">Si oui, veuillez spécifier </text:span><text:span text:style-name="T10">:</text:span></text:p>
        <text:p text:style-name="P109" loext:marker-style-name="T7"><text:span text:style-name="T7">une</text:span><text:span text:style-name="T65"> </text:span><text:span text:style-name="T7">atteinte</text:span><text:span text:style-name="T65"> </text:span><text:span text:style-name="T7">permanente</text:span><text:span text:style-name="T67"> </text:span><text:span text:style-name="T7">ou</text:span><text:span text:style-name="T67"> </text:span><text:span text:style-name="T7">une</text:span><text:span text:style-name="T65"> </text:span><text:span text:style-name="T7">limitation </text:span><text:span text:style-name="T22">☐</text:span><text:span text:style-name="T23"> </text:span><text:span text:style-name="T7">Non</text:span></text:p>
      </text:section>
      <text:section text:style-name="Sect1" text:name="Section13">
        <text:p text:style-name="P5" loext:marker-style-name="T1"/>
        <text:p text:style-name="P110" loext:marker-style-name="T14"/>
        <text:p text:style-name="P111" loext:marker-style-name="T7"><text:span text:style-name="T7">Puisque</text:span><text:span text:style-name="T68"> </text:span><text:span text:style-name="T7">vous</text:span><text:span text:style-name="T68"> </text:span><text:span text:style-name="T7">pourriez</text:span><text:span text:style-name="T68"> </text:span><text:span text:style-name="T7">être</text:span><text:span text:style-name="T68"> </text:span><text:span text:style-name="T7">appelé</text:span><text:span text:style-name="T69"> </text:span><text:span text:style-name="T7">à</text:span><text:span text:style-name="T68"> </text:span><text:span text:style-name="T7">aller</text:span><text:span text:style-name="T68"> </text:span><text:span text:style-name="T7">sur</text:span><text:span text:style-name="T68"> </text:span><text:span text:style-name="T7">d’autres</text:span><text:span text:style-name="T68"> </text:span><text:span text:style-name="T7">contrats</text:span><text:span text:style-name="T68"> </text:span><text:span text:style-name="T7">et</text:span><text:span text:style-name="T69"> </text:span><text:span text:style-name="T7">que nos</text:span><text:span text:style-name="T70"> </text:span><text:span text:style-name="T7">contrats</text:span><text:span text:style-name="T70"> </text:span><text:span text:style-name="T7">sont</text:span><text:span text:style-name="T70"> </text:span><text:span text:style-name="T7">très</text:span><text:span text:style-name="T70"> </text:span><text:span text:style-name="T7">diversifiés</text:span><text:span text:style-name="T70"> </text:span><text:span text:style-name="T7">(commercial,</text:span><text:span text:style-name="T71"> </text:span><text:span text:style-name="T7">industriel, institutionnel</text:span><text:span text:style-name="T72"> </text:span><text:span text:style-name="T7">et</text:span><text:span text:style-name="T72"> </text:span><text:span text:style-name="T7">alimentaire),</text:span><text:span text:style-name="T72"> </text:span><text:span text:style-name="T7">pouvez-vous</text:span><text:span text:style-name="T72"> </text:span><text:span text:style-name="T7">répondre</text:span><text:span text:style-name="T72"> </text:span><text:span text:style-name="T7">aux</text:span><text:span text:style-name="T72"> </text:span><text:span text:style-name="T7">questions suivantes </text:span><text:span text:style-name="T10">:</text:span></text:p>
        <text:p text:style-name="P112" loext:marker-style-name="T7"><text:span text:style-name="T7">Avez-vous déjà souffert ou souffrez-vous de :</text:span><text:span text:style-name="T7"/></text:p>
        <text:p text:style-name="P113" loext:marker-style-name="T7"><text:span text:style-name="T73">·<text:tab/></text:span><text:span text:style-name="T7">Maux de dos ou maladies des articulations</text:span><text:span text:style-name="T10"> </text:span><text:span text:style-name="T7">: </text:span><text:span text:style-name="T22">☐</text:span><text:span text:style-name="T23"> </text:span><text:span text:style-name="T7">Oui<text:tab/></text:span><text:span text:style-name="T22">☐</text:span><text:span text:style-name="T23"> </text:span><text:span text:style-name="T7">Non</text:span></text:p>
        <text:p text:style-name="P114" loext:marker-style-name="T7"><text:span text:style-name="T7">Si oui, veuillez</text:span><text:span text:style-name="T7"/></text:p>
        <text:p text:style-name="P14" loext:marker-style-name="T12"/>
        <text:p text:style-name="P115" loext:marker-style-name="T12"/>
        <text:p text:style-name="P36" loext:marker-style-name="T34"><text:span text:style-name="T35">F6.2.1-0</text:span><text:span text:style-name="T36">1</text:span><text:span text:style-name="T34"><text:tab/></text:span><text:span text:style-name="T35">Versio</text:span><text:span text:style-name="T36">n</text:span><text:span text:style-name="T37"> </text:span><text:span text:style-name="T36">:</text:span><text:span text:style-name="T38"> </text:span><text:span text:style-name="T36">G</text:span><text:span text:style-name="T34"><text:tab/></text:span><text:span text:style-name="T35">Pag</text:span><text:span text:style-name="T36">e</text:span><text:span text:style-name="T37"> </text:span><text:span text:style-name="T36">4</text:span><text:span text:style-name="T38"> </text:span><text:span text:style-name="T35">d</text:span><text:span text:style-name="T36">e</text:span><text:span text:style-name="T37"> </text:span><text:span text:style-name="T36">6</text:span><text:bookmark-end text:name="_page_78_0"/></text:p>
      </text:section>
      <text:p text:style-name="P116" loext:marker-style-name="T1"><text:bookmark-start text:name="_page_79_0"/><draw:frame draw:style-name="fr1" draw:name="Image13" text:anchor-type="char" svg:x="0.2154in" svg:y="0.152in" svg:width="1.1772in" svg:height="0.6917in" draw:z-index="72"><draw:image xlink:href="Pictures/10000001000000D30000007BBFFA6DA2.png" xlink:type="simple" xlink:show="embed" xlink:actuate="onLoad" draw:mime-type="image/png"/></draw:frame><draw:g text:anchor-type="char" draw:z-index="4" draw:name="Shape50" draw:style-name="gr1"><draw:custom-shape draw:style-name="gr2" draw:text-style-name="P2" svg:width="3.776in" svg:height="0.8996in" svg:x="0.2154in" svg:y="0.152in"><text:p/><draw:enhanced-geometry svg:viewBox="0 0 3452436 822008" draw:type="0" draw:enhanced-path="M 0 0 L 0 822008 L 3452436 822008 L 3452436 0 L 0 0 N"/></draw:custom-shape><draw:frame draw:style-name="gr3" draw:text-style-name="P3" svg:width="2.8858in" svg:height="0.7598in" svg:x="0.3189in" svg:y="0.2291in"><draw:image xlink:href="Pictures/10000001000001610000005CD1D7B276.png" xlink:type="simple" xlink:show="embed" xlink:actuate="onLoad" draw:mime-type="image/png"><text:p/></draw:image></draw:frame><draw:custom-shape draw:style-name="gr2" draw:text-style-name="P2" svg:width="1.6098in" svg:height="0.237in" svg:x="0.8287in" svg:y="1.0512in"><text:p/><draw:enhanced-geometry svg:viewBox="0 0 1472143 216710" draw:type="0" draw:enhanced-path="M 0 216710 L 0 0 L 1472143 0 L 1472143 216710 L 0 216710 N"/></draw:custom-shape><draw:frame draw:style-name="gr3" draw:text-style-name="P3" svg:width="3.6539in" svg:height="0.8177in" svg:x="0.2862in" svg:y="0.2209in"><draw:image xlink:href="Pictures/10000001000001BF000000649C328683.png" xlink:type="simple" xlink:show="embed" xlink:actuate="onLoad" draw:mime-type="image/png"><text:p/></draw:image></draw:frame><draw:frame draw:style-name="gr3" draw:text-style-name="P3" svg:width="1.1776in" svg:height="0.6921in" svg:x="0.9917in" svg:y="0.5004in"><draw:image xlink:href="Pictures/10000001000000D30000007BBFFA6DA2.png" xlink:type="simple" xlink:show="embed" xlink:actuate="onLoad" draw:mime-type="image/png"><text:p/></draw:image></draw:frame></draw:g><draw:frame draw:style-name="fr1" draw:name="Image14" text:anchor-type="char" svg:x="0.2154in" svg:y="0.152in" svg:width="3.6535in" svg:height="0.8173in" draw:z-index="73"><draw:image xlink:href="Pictures/10000001000001BF000000649C328683.png" xlink:type="simple" xlink:show="embed" xlink:actuate="onLoad" draw:mime-type="image/png"/></draw:frame><draw:frame draw:style-name="fr1" draw:name="Image15" text:anchor-type="char" svg:x="0.2154in" svg:y="0.152in" svg:width="2.8854in" svg:height="0.7598in" draw:z-index="74"><draw:image xlink:href="Pictures/10000001000001610000005CD1D7B276.png" xlink:type="simple" xlink:show="embed" xlink:actuate="onLoad" draw:mime-type="image/png"/></draw:frame><draw:custom-shape text:anchor-type="char" draw:z-index="24" draw:name="Shape51" draw:style-name="gr6" draw:text-style-name="P4" svg:width="4.7898in" svg:height="0in" svg:x="2.7543in" svg:y="4.5453in"><text:p/><draw:enhanced-geometry svg:viewBox="0 0 4379974 0" draw:type="0" draw:enhanced-path="M 0 0 L 4379974 0 N"/></draw:custom-shape><draw:custom-shape text:anchor-type="char" draw:z-index="7" draw:name="Shape52" draw:style-name="gr6" draw:text-style-name="P4" svg:width="6.5697in" svg:height="0in" svg:x="0.9709in" svg:y="10.3516in"><text:p/><draw:enhanced-geometry svg:viewBox="0 0 6007607 0" draw:type="0" draw:enhanced-path="M 0 0 L 6007607 0 N"/></draw:custom-shape></text:p>
      <text:p text:style-name="P5" loext:marker-style-name="T1"/>
      <text:p text:style-name="P5" loext:marker-style-name="T1"/>
      <text:p text:style-name="P38" loext:marker-style-name="T2"/>
      <text:p text:style-name="P117" loext:marker-style-name="T7"><text:span text:style-name="T7">spécifier </text:span><text:span text:style-name="T10">:</text:span></text:p>
      <text:p text:style-name="P118" loext:marker-style-name="T7"><draw:custom-shape text:anchor-type="char" draw:z-index="12" draw:name="Shape53" draw:style-name="gr9" draw:text-style-name="P4" svg:width="4.3004in" svg:height="0in" svg:x="3.2437in" svg:y="0.0083in"><text:p/><draw:enhanced-geometry svg:viewBox="0 0 3931918 0" draw:type="0" draw:enhanced-path="M 0 0 L 3931918 0 N"/></draw:custom-shape><text:span text:style-name="T73">·<text:tab/></text:span><text:span text:style-name="T7">Problèmes pulmonaires (vous limitant pour les</text:span><text:span text:style-name="T10"> </text:span><text:span text:style-name="T7">endroits poussiéreux) :</text:span><text:span text:style-name="T74"> </text:span><text:span text:style-name="T22">☐</text:span><text:span text:style-name="T41"> </text:span><text:span text:style-name="T7">Oui<text:tab/></text:span><text:span text:style-name="T22">☐</text:span><text:span text:style-name="T23"> </text:span><text:span text:style-name="T7">Non</text:span></text:p>
      <text:p text:style-name="P119" loext:marker-style-name="T7"><text:span text:style-name="T7">Si oui, veuillez spécifier </text:span><text:span text:style-name="T10">:</text:span></text:p>
      <text:p text:style-name="P120" loext:marker-style-name="T7"><draw:custom-shape text:anchor-type="char" draw:z-index="19" draw:name="Shape54" draw:style-name="gr9" draw:text-style-name="P4" svg:width="4.3004in" svg:height="0in" svg:x="3.2437in" svg:y="0.0102in"><text:p/><draw:enhanced-geometry svg:viewBox="0 0 3931918 0" draw:type="0" draw:enhanced-path="M 0 0 L 3931918 0 N"/></draw:custom-shape><text:span text:style-name="T73">·<text:tab/></text:span><text:span text:style-name="T7">Diabète :<text:tab/></text:span><text:span text:style-name="T22">☐</text:span><text:span text:style-name="T23"> </text:span><text:span text:style-name="T7">Oui </text:span><text:span text:style-name="T22">☐</text:span><text:span text:style-name="T23"> </text:span><text:span text:style-name="T7">Non</text:span></text:p>
      <text:p text:style-name="P121" loext:marker-style-name="T7"><text:span text:style-name="T73">·<text:tab/></text:span><text:span text:style-name="T7">Tendinite(s) :<text:tab/></text:span><text:span text:style-name="T22">☐</text:span><text:span text:style-name="T23"> </text:span><text:span text:style-name="T7">Oui </text:span><text:span text:style-name="T22">☐</text:span><text:span text:style-name="T23"> </text:span><text:span text:style-name="T7">Non</text:span></text:p>
      <text:p text:style-name="P14" loext:marker-style-name="T12"/>
      <text:p text:style-name="P71" loext:marker-style-name="T39"/>
      <text:p text:style-name="P122" loext:marker-style-name="T7"><text:span text:style-name="T7">Avez-vous des allergies alimentaires?<text:tab/></text:span><text:span text:style-name="T22">☐</text:span><text:span text:style-name="T23"> </text:span><text:span text:style-name="T7">Oui </text:span><text:span text:style-name="T22">☐</text:span><text:span text:style-name="T23"> </text:span><text:span text:style-name="T7">Non</text:span></text:p>
      <text:p text:style-name="P123" loext:marker-style-name="T7"><text:span text:style-name="T7">Si oui, veuillez spécifier </text:span><text:span text:style-name="T10">:</text:span></text:p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4" loext:marker-style-name="T12"/>
      <text:p text:style-name="P124" loext:marker-style-name="T12"/>
      <text:p text:style-name="P36" loext:marker-style-name="T34"><text:span text:style-name="T35">F6.2.1-0</text:span><text:span text:style-name="T36">1</text:span><text:span text:style-name="T34"><text:tab/></text:span><text:span text:style-name="T35">Versio</text:span><text:span text:style-name="T36">n</text:span><text:span text:style-name="T37"> </text:span><text:span text:style-name="T36">:</text:span><text:span text:style-name="T38"> </text:span><text:span text:style-name="T36">G</text:span><text:span text:style-name="T34"><text:tab/></text:span><text:span text:style-name="T35">Pag</text:span><text:span text:style-name="T36">e</text:span><text:span text:style-name="T37"> </text:span><text:span text:style-name="T36">5</text:span><text:span text:style-name="T38"> </text:span><text:span text:style-name="T35">d</text:span><text:span text:style-name="T36">e</text:span><text:span text:style-name="T37"> </text:span><text:span text:style-name="T36">6</text:span><text:bookmark-end text:name="_page_79_0"/></text:p>
      <text:p text:style-name="P125" loext:marker-style-name="T1"><text:bookmark-start text:name="_page_80_0"/><draw:frame draw:style-name="fr1" draw:name="Image16" text:anchor-type="char" svg:x="0.2236in" svg:y="0.2126in" svg:width="1.1764in" svg:height="0.6917in" draw:z-index="75"><draw:image xlink:href="Pictures/10000001000000D30000007BBFFA6DA2.png" xlink:type="simple" xlink:show="embed" xlink:actuate="onLoad" draw:mime-type="image/png"/></draw:frame><draw:g text:anchor-type="char" draw:z-index="5" draw:name="Shape55" draw:style-name="gr1"><draw:custom-shape draw:style-name="gr2" draw:text-style-name="P2" svg:width="3.8413in" svg:height="0.8012in" svg:x="0.2236in" svg:y="0.226in"><text:p/><draw:enhanced-geometry svg:viewBox="0 0 3512219 732334" draw:type="0" draw:enhanced-path="M 0 0 L 0 732334 L 3512219 732334 L 3512219 0 L 0 0 N"/></draw:custom-shape><draw:frame draw:style-name="gr3" draw:text-style-name="P3" svg:width="2.885in" svg:height="0.7598in" svg:x="0.311in" svg:y="0.2209in"><draw:image xlink:href="Pictures/10000001000001610000005CD1D7B276.png" xlink:type="simple" xlink:show="embed" xlink:actuate="onLoad" draw:mime-type="image/png"><text:p/></draw:image></draw:frame><draw:custom-shape draw:style-name="gr2" draw:text-style-name="P2" svg:width="1.7161in" svg:height="0.3031in" svg:x="0.7307in" svg:y="1.0264in"><text:p/><draw:enhanced-geometry svg:viewBox="0 0 1569289 276493" draw:type="0" draw:enhanced-path="M 0 276493 L 0 0 L 1569289 0 L 1569289 276493 L 0 276493 N"/></draw:custom-shape><draw:frame draw:style-name="gr3" draw:text-style-name="P3" svg:width="3.6531in" svg:height="0.8177in" svg:x="0.2543in" svg:y="0.2126in"><draw:image xlink:href="Pictures/10000001000001BF000000649C328683.png" xlink:type="simple" xlink:show="embed" xlink:actuate="onLoad" draw:mime-type="image/png"><text:p/></draw:image></draw:frame><draw:frame draw:style-name="gr3" draw:text-style-name="P3" svg:width="1.1768in" svg:height="0.6921in" svg:x="0.9925in" svg:y="0.5008in"><draw:image xlink:href="Pictures/10000001000000D30000007BBFFA6DA2.png" xlink:type="simple" xlink:show="embed" xlink:actuate="onLoad" draw:mime-type="image/png"><text:p/></draw:image></draw:frame></draw:g><draw:frame draw:style-name="fr1" draw:name="Image17" text:anchor-type="char" svg:x="0.2236in" svg:y="0.2126in" svg:width="3.6528in" svg:height="0.8173in" draw:z-index="76"><draw:image xlink:href="Pictures/10000001000001BF000000649C328683.png" xlink:type="simple" xlink:show="embed" xlink:actuate="onLoad" draw:mime-type="image/png"/></draw:frame><draw:frame draw:style-name="fr1" draw:name="Image18" text:anchor-type="char" svg:x="0.2236in" svg:y="0.2126in" svg:width="2.8846in" svg:height="0.7598in" draw:z-index="77"><draw:image xlink:href="Pictures/10000001000001610000005CD1D7B276.png" xlink:type="simple" xlink:show="embed" xlink:actuate="onLoad" draw:mime-type="image/png"/></draw:frame><draw:custom-shape text:anchor-type="char" draw:z-index="49" draw:name="Shape56" draw:style-name="gr6" draw:text-style-name="P4" svg:width="4.4071in" svg:height="0in" svg:x="0.9138in" svg:y="8.0717in"><text:p/><draw:enhanced-geometry svg:viewBox="0 0 4029454 0" draw:type="0" draw:enhanced-path="M 0 0 L 4029454 0 N"/></draw:custom-shape><draw:custom-shape text:anchor-type="char" draw:z-index="50" draw:name="Shape57" draw:style-name="gr6" draw:text-style-name="P4" svg:width="1.587in" svg:height="0in" svg:x="6.0102in" svg:y="8.0717in"><text:p/><draw:enhanced-geometry svg:viewBox="0 0 1450847 0" draw:type="0" draw:enhanced-path="M 0 0 L 1450847 0 N"/></draw:custom-shape><draw:custom-shape text:anchor-type="char" draw:z-index="6" draw:name="Shape58" draw:style-name="gr6" draw:text-style-name="P4" svg:width="6.5697in" svg:height="0in" svg:x="0.9709in" svg:y="10.3516in"><text:p/><draw:enhanced-geometry svg:viewBox="0 0 6007607 0" draw:type="0" draw:enhanced-path="M 0 0 L 6007607 0 N"/></draw:custom-shape></text:p>
      <text:p text:style-name="P5" loext:marker-style-name="T1"/>
      <text:p text:style-name="P5" loext:marker-style-name="T1"/>
      <text:p text:style-name="P126" loext:marker-style-name="T1"/>
      <text:p text:style-name="P127" loext:marker-style-name="T3"><draw:custom-shape text:anchor-type="char" draw:z-index="51" draw:name="Shape59" draw:style-name="gr13" draw:text-style-name="P2" svg:width="0.785in" svg:height="0.2453in" svg:x="6.8346in" svg:y="0.4709in"><text:p/><draw:enhanced-geometry svg:viewBox="0 0 717389 224183" draw:type="0" draw:enhanced-path="M 0 0 L 0 224183 L 717389 224183 L 717389 0 L 0 0 N"/></draw:custom-shape><text:span text:style-name="T3">9-</text:span><text:span text:style-name="T75"> </text:span><text:span text:style-name="T3">C</text:span><text:span text:style-name="T6">o</text:span><text:span text:style-name="T3">nsen</text:span><text:span text:style-name="T6">t</text:span><text:span text:style-name="T3">eme</text:span><text:span text:style-name="T6">n</text:span><text:span text:style-name="T3">t</text:span><text:span text:style-name="T75"> </text:span><text:span text:style-name="T3">à</text:span><text:span text:style-name="T75"> </text:span><text:span text:style-name="T3">la</text:span><text:span text:style-name="T75"> </text:span><text:span text:style-name="T6">v</text:span><text:span text:style-name="T3">éri</text:span><text:span text:style-name="T6">f</text:span><text:span text:style-name="T3">ica</text:span><text:span text:style-name="T6">t</text:span><text:span text:style-name="T3">ion</text:span><text:span text:style-name="T75"> </text:span><text:span text:style-name="T3">d</text:span><text:span text:style-name="T6">e</text:span><text:span text:style-name="T3">s</text:span><text:span text:style-name="T75"> </text:span><text:span text:style-name="T3">in</text:span><text:span text:style-name="T6">f</text:span><text:span text:style-name="T3">orma</text:span><text:span text:style-name="T6">t</text:span><text:span text:style-name="T3">ions</text:span><text:span text:style-name="T75"> </text:span><text:span text:style-name="T6">f</text:span><text:span text:style-name="T3">our</text:span><text:span text:style-name="T6">n</text:span><text:span text:style-name="T3">ies</text:span><text:span text:style-name="T75"> </text:span><text:span text:style-name="T6">p</text:span><text:span text:style-name="T3">our vot</text:span><text:span text:style-name="T6">r</text:span><text:span text:style-name="T3">e em</text:span><text:span text:style-name="T6">b</text:span><text:span text:style-name="T3">auche</text:span></text:p>
      <text:p text:style-name="Standard" loext:marker-style-name="T7"><draw:g text:anchor-type="char" draw:z-index="78" draw:name="Shape60" draw:style-name="gr8"><draw:custom-shape draw:style-name="gr2" draw:text-style-name="P2" svg:width="1.3488in" svg:height="0.1803in" svg:x="0.8528in" svg:y="0.2374in"><text:p/><draw:enhanced-geometry svg:viewBox="0 0 1233012 164401" draw:type="0" draw:enhanced-path="M 0 0 L 0 164401 L 1233012 164401 L 1233012 0 L 0 0 N"/></draw:custom-shape><draw:custom-shape draw:style-name="gr14" draw:text-style-name="P4" svg:width="0.1969in" svg:height="0.1823in" svg:x="2.0445in" svg:y="0.2728in"><text:p><text:span text:style-name="T76">ou</text:span></text:p><draw:enhanced-geometry svg:viewBox="0 0 21600 21600" draw:type="rectangle" draw:enhanced-path="M 0 0 L 21600 0 21600 21600 0 21600 0 0 Z N"/></draw:custom-shape></draw:g><text:span text:style-name="T7">Par</text:span><text:span text:style-name="T77"> </text:span><text:span text:style-name="T7">la</text:span><text:span text:style-name="T77"> </text:span><text:span text:style-name="T7">présente,</text:span><text:span text:style-name="T77"> </text:span><text:span text:style-name="T7">je</text:span><text:span text:style-name="T77"> </text:span><text:span text:style-name="T7">consens</text:span><text:span text:style-name="T78"> </text:span><text:span text:style-name="T7">à</text:span><text:span text:style-name="T77"> </text:span><text:span text:style-name="T7">ce</text:span><text:span text:style-name="T77"> </text:span><text:span text:style-name="T7">que</text:span><text:span text:style-name="T77"> </text:span><text:span text:style-name="T7">les</text:span><text:span text:style-name="T78"> </text:span><text:span text:style-name="T7">représentants</text:span><text:span text:style-name="T78"> </text:span><text:span text:style-name="T7">de</text:span><text:span text:style-name="T79"> </text:span><text:span text:style-name="T80">Entretien</text:span><text:span text:style-name="T81"> </text:span><text:span text:style-name="T80">GFP</text:span><text:span text:style-name="T82"> </text:span><text:span text:style-name="T7">u</text:span><text:span text:style-name="T83"> </text:span><text:span text:style-name="T7">toute</text:span><text:span text:style-name="T83"> </text:span><text:span text:style-name="T7">autre</text:span><text:span text:style-name="T83"> </text:span><text:span text:style-name="T7">partie</text:span><text:span text:style-name="T83"> </text:span><text:span text:style-name="T7">agissant</text:span><text:span text:style-name="T83"> </text:span><text:span text:style-name="T7">pour</text:span><text:span text:style-name="T83"> </text:span><text:span text:style-name="T7">ces</text:span><text:span text:style-name="T83"> </text:span><text:span text:style-name="T7">dernières,</text:span><text:span text:style-name="T83"> </text:span><text:span text:style-name="T7">obtienne</text:span></text:p>
      <text:p text:style-name="P128" loext:marker-style-name="T7"><text:span text:style-name="T7">les renseignements qui sont liés à :</text:span><text:span text:style-name="T7"/></text:p>
      <text:p text:style-name="P129" loext:marker-style-name="T7"><text:span text:style-name="T73">·<text:tab/></text:span><text:span text:style-name="T7">mes</text:span><text:span text:style-name="T84"> </text:span><text:span text:style-name="T7">emplois</text:span><text:span text:style-name="T85"> </text:span><text:span text:style-name="T7">actuels</text:span><text:span text:style-name="T84"> </text:span><text:span text:style-name="T7">(s’il</text:span><text:span text:style-name="T85"> </text:span><text:span text:style-name="T7">y</text:span><text:span text:style-name="T85"> </text:span><text:span text:style-name="T7">a</text:span><text:span text:style-name="T84"> </text:span><text:span text:style-name="T7">lieu)</text:span><text:span text:style-name="T85"> </text:span><text:span text:style-name="T7">et</text:span><text:span text:style-name="T85"> </text:span><text:span text:style-name="T7">antérieurs </text:span><text:span text:style-name="T10">:</text:span><text:span text:style-name="T85"> </text:span><text:span text:style-name="T7">poste</text:span><text:span text:style-name="T85"> </text:span><text:span text:style-name="T7">occupé, dates</text:span><text:span text:style-name="T86"> </text:span><text:span text:style-name="T7">d’emploi,</text:span><text:span text:style-name="T87"> </text:span><text:span text:style-name="T7">informations</text:span><text:span text:style-name="T87"> </text:span><text:span text:style-name="T7">subjectives</text:span><text:span text:style-name="T87"> </text:span><text:span text:style-name="T7">sur</text:span><text:span text:style-name="T87"> </text:span><text:span text:style-name="T7">votre</text:span><text:span text:style-name="T87"> </text:span><text:span text:style-name="T7">conduite,</text:span><text:span text:style-name="T86"> </text:span><text:span text:style-name="T7">vos compétences etc;</text:span></text:p>
      <text:p text:style-name="P130" loext:marker-style-name="T7"><text:span text:style-name="T73">·<text:tab/></text:span><text:span text:style-name="T7">mes dossiers judiciaires (civil, pénal et</text:span><text:span text:style-name="T10"> </text:span><text:span text:style-name="T7">criminel);</text:span></text:p>
      <text:p text:style-name="P131" loext:marker-style-name="T7"><text:span text:style-name="T73">·<text:tab/></text:span><text:span text:style-name="T7">mes</text:span><text:span text:style-name="T88"> </text:span><text:span text:style-name="T7">formations/certifications</text:span><text:span text:style-name="T89"> </text:span><text:span text:style-name="T7">(vérification</text:span><text:span text:style-name="T89"> </text:span><text:span text:style-name="T7">des</text:span><text:span text:style-name="T88"> </text:span><text:span text:style-name="T7">diplômes</text:span><text:span text:style-name="T88"> </text:span><text:span text:style-name="T7">et certificats);</text:span></text:p>
      <text:p text:style-name="P132" loext:marker-style-name="T7"><text:span text:style-name="T73">·<text:tab/></text:span><text:span text:style-name="T7">ainsi que toute</text:span><text:span text:style-name="T10"> </text:span><text:span text:style-name="T7">autre information jugée nécessaire.</text:span></text:p>
      <text:p text:style-name="P133" loext:marker-style-name="T7"><text:span text:style-name="T7">Par<text:tab/>le<text:tab/>fait<text:tab/>même,<text:tab/>je<text:tab/>consens<text:tab/>à<text:tab/>ce<text:tab/>que<text:tab/>les établissements/entreprises/personnes</text:span><text:span text:style-name="T63"> </text:span><text:span text:style-name="T7">susceptibles</text:span><text:span text:style-name="T63"> </text:span><text:span text:style-name="T7">de</text:span><text:span text:style-name="T90"> </text:span><text:span text:style-name="T7">fournir</text:span><text:span text:style-name="T90"> </text:span><text:span text:style-name="T7">des renseignements</text:span><text:span text:style-name="T56"> </text:span><text:span text:style-name="T7">liés</text:span><text:span text:style-name="T56"> </text:span><text:span text:style-name="T7">à</text:span><text:span text:style-name="T55"> </text:span><text:span text:style-name="T7">l’évaluation</text:span><text:span text:style-name="T55"> </text:span><text:span text:style-name="T7">de</text:span><text:span text:style-name="T55"> </text:span><text:span text:style-name="T7">ma</text:span><text:span text:style-name="T56"> </text:span><text:span text:style-name="T7">candidature</text:span><text:span text:style-name="T55"> </text:span><text:span text:style-name="T10">à</text:span><text:span text:style-name="T55"> </text:span><text:span text:style-name="T7">divulguer</text:span><text:span text:style-name="T55"> </text:span><text:span text:style-name="T7">les informations pertinentes </text:span><text:span text:style-name="T10">à</text:span><text:span text:style-name="T7"> l’évaluation de ma candidature.</text:span></text:p>
      <text:p text:style-name="P134" loext:marker-style-name="T7"><draw:custom-shape text:anchor-type="char" draw:z-index="52" draw:name="Shape61" draw:style-name="gr13" draw:text-style-name="P2" svg:width="1.9287in" svg:height="0.237in" svg:x="3.0673in" svg:y="0.4465in"><text:p/><draw:enhanced-geometry svg:viewBox="0 0 1763581 216711" draw:type="0" draw:enhanced-path="M 0 0 L 0 216711 L 1763581 216711 L 1763581 0 L 0 0 N"/></draw:custom-shape><text:span text:style-name="T7">Je</text:span><text:span text:style-name="T91"> </text:span><text:span text:style-name="T7">suis</text:span><text:span text:style-name="T91"> </text:span><text:span text:style-name="T7">conscient</text:span><text:span text:style-name="T91"> </text:span><text:span text:style-name="T7">que</text:span><text:span text:style-name="T91"> </text:span><text:span text:style-name="T7">ces</text:span><text:span text:style-name="T91"> </text:span><text:span text:style-name="T7">informations</text:span><text:span text:style-name="T91"> </text:span><text:span text:style-name="T7">peuvent</text:span><text:span text:style-name="T91"> </text:span><text:span text:style-name="T7">contenir</text:span><text:span text:style-name="T91"> </text:span><text:span text:style-name="T7">des</text:span><text:span text:style-name="T91"> </text:span><text:span text:style-name="T7">détails personnels</text:span><text:span text:style-name="T10"> </text:span><text:span text:style-name="T7">sur mon caractère et</text:span><text:span text:style-name="T10"> </text:span><text:span text:style-name="T7">ma réputation.</text:span></text:p>
      <text:section text:style-name="Sect9" text:name="Section14">
        <text:p text:style-name="P135" loext:marker-style-name="T7"><text:span text:style-name="T7">J’autorise</text:span><text:span text:style-name="T92"> </text:span><text:span text:style-name="T7">également d’embauche</text:span><text:span text:style-name="T55"> </text:span><text:span text:style-name="T7">pour</text:span><text:span text:style-name="T93"> </text:span><text:span text:style-name="T7">toute litige soit réglé.</text:span></text:p>
        <text:p text:style-name="P136" loext:marker-style-name="T7"><text:span text:style-name="T80">Entretien</text:span><text:span text:style-name="T94"> </text:span><text:span text:style-name="T80">GFP</text:span><text:span text:style-name="T95"><text:tab/></text:span><text:span text:style-name="T7">à la</text:span><text:span text:style-name="T93"> </text:span><text:span text:style-name="T7">durée</text:span><text:span text:style-name="T55"> </text:span><text:span text:style-name="T7">de</text:span><text:span text:style-name="T55"> </text:span><text:span text:style-name="T7">mon</text:span><text:span text:style-name="T55"> </text:span><text:span text:style-name="T7">emploi</text:span></text:p>
        <text:p text:style-name="P137" loext:marker-style-name="T7"><text:span text:style-name="T7">conserver</text:span><text:span text:style-name="T92"> </text:span><text:span text:style-name="T7">mon</text:span><text:span text:style-name="T92"> </text:span><text:span text:style-name="T7">dossier et</text:span><text:span text:style-name="T93"> </text:span><text:span text:style-name="T7">jusqu’à</text:span><text:span text:style-name="T93"> </text:span><text:span text:style-name="T7">ce</text:span><text:span text:style-name="T93"> </text:span><text:span text:style-name="T7">que</text:span><text:span text:style-name="T93"> </text:span><text:span text:style-name="T7">tout</text:span></text:p>
      </text:section>
      <text:section text:style-name="Sect1" text:name="Section15">
        <text:p text:style-name="P5" loext:marker-style-name="T1"/>
        <text:p text:style-name="P138" loext:marker-style-name="T1"/>
        <text:p text:style-name="P16" loext:marker-style-name="T3"><text:span text:style-name="T3">10- </text:span><text:span text:style-name="T6">D</text:span><text:span text:style-name="T3">écl</text:span><text:span text:style-name="T6">a</text:span><text:span text:style-name="T3">rati</text:span><text:span text:style-name="T6">o</text:span><text:span text:style-name="T3">n</text:span></text:p>
        <text:p text:style-name="P139" loext:marker-style-name="T7"><text:span text:style-name="T7">Je</text:span><text:span text:style-name="T96"> </text:span><text:span text:style-name="T7">déclare</text:span><text:span text:style-name="T96"> </text:span><text:span text:style-name="T7">que</text:span><text:span text:style-name="T96"> </text:span><text:span text:style-name="T7">les</text:span><text:span text:style-name="T96"> </text:span><text:span text:style-name="T7">renseignements</text:span><text:span text:style-name="T96"> </text:span><text:span text:style-name="T7">fournis</text:span><text:span text:style-name="T96"> </text:span><text:span text:style-name="T7">dans</text:span><text:span text:style-name="T96"> </text:span><text:span text:style-name="T7">ce</text:span><text:span text:style-name="T96"> </text:span><text:span text:style-name="T7">formulaire d’application</text:span><text:span text:style-name="T97"> </text:span><text:span text:style-name="T7">sont,</text:span><text:span text:style-name="T98"> </text:span><text:span text:style-name="T7">à</text:span><text:span text:style-name="T97"> </text:span><text:span text:style-name="T7">ma</text:span><text:span text:style-name="T97"> </text:span><text:span text:style-name="T7">connaissance,</text:span><text:span text:style-name="T98"> </text:span><text:span text:style-name="T7">véridiques</text:span><text:span text:style-name="T97"> </text:span><text:span text:style-name="T7">et</text:span><text:span text:style-name="T97"> </text:span><text:span text:style-name="T7">complets.</text:span><text:span text:style-name="T97"> </text:span><text:span text:style-name="T7">Je comprends</text:span><text:span text:style-name="T57"> </text:span><text:span text:style-name="T7">qu’une</text:span><text:span text:style-name="T57"> </text:span><text:span text:style-name="T7">fausse</text:span><text:span text:style-name="T57"> </text:span><text:span text:style-name="T7">déclaration</text:span><text:span text:style-name="T57"> </text:span><text:span text:style-name="T7">peut</text:span><text:span text:style-name="T57"> </text:span><text:span text:style-name="T7">entrainer</text:span><text:span text:style-name="T57"> </text:span><text:span text:style-name="T7">le</text:span><text:span text:style-name="T57"> </text:span><text:span text:style-name="T7">rejet</text:span><text:span text:style-name="T57"> </text:span><text:span text:style-name="T7">de</text:span><text:span text:style-name="T57"> </text:span><text:span text:style-name="T7">ma candidature ou mon congédiement</text:span><text:span text:style-name="T10"> </text:span><text:span text:style-name="T7">immédiat sans préavis.</text:span></text:p>
        <text:p text:style-name="P14" loext:marker-style-name="T12"/>
        <text:p text:style-name="P14" loext:marker-style-name="T12"/>
        <text:p text:style-name="P140" loext:marker-style-name="T12"/>
        <text:p text:style-name="P141" loext:marker-style-name="T7"><text:span text:style-name="T7">Signature<text:tab/>Date (jj/mm/année)</text:span><text:span text:style-name="T7"/></text:p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" loext:marker-style-name="T12"/>
        <text:p text:style-name="P142" loext:marker-style-name="T12"/>
        <text:p text:style-name="P36" loext:marker-style-name="T34"><text:span text:style-name="T35">F6.2.1-0</text:span><text:span text:style-name="T36">1</text:span><text:span text:style-name="T34"><text:tab/></text:span><text:span text:style-name="T35">Versio</text:span><text:span text:style-name="T36">n</text:span><text:span text:style-name="T37"> </text:span><text:span text:style-name="T36">:</text:span><text:span text:style-name="T38"> </text:span><text:span text:style-name="T36">G</text:span><text:span text:style-name="T34"><text:tab/></text:span><text:span text:style-name="T35">Pag</text:span><text:span text:style-name="T36">e</text:span><text:span text:style-name="T37"> </text:span><text:span text:style-name="T36">6</text:span><text:span text:style-name="T38"> </text:span><text:span text:style-name="T35">d</text:span><text:span text:style-name="T36">e</text:span><text:span text:style-name="T37"> </text:span><text:span text:style-name="T36">6</text:span><text:bookmark-end text:name="_page_80_0"/></text:p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onsolas" svg:font-family="Consolas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wiss"/>
    <style:font-face style:name="Noto Sans CJK SC" svg:font-family="'Noto Sans CJK SC'" style:font-family-generic="system" style:font-pitch="variable"/>
    <style:font-face style:name="Noto Sans1" svg:font-family="'Noto Sans'" style:font-family-generic="system" style:font-pitch="variable"/>
    <style:font-face style:name="Source Han Serif CN" svg:font-family="'Source Han Serif C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urce Han Serif CN" style:font-size-asian="10.5pt" style:language-asian="zh" style:country-asian="CN" style:font-name-complex="Noto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Liberation Serif" fo:font-size="12pt" fo:language="en" fo:country="US" style:letter-kerning="true" style:font-name-asian="Source Han Serif CN" style:font-size-asian="10.5pt" style:language-asian="zh" style:country-asian="CN" style:font-name-complex="Noto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1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" style:font-family-complex="'Noto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" style:font-family-complex="'Noto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" style:font-family-complex="'Noto Sans'" style:font-family-generic-complex="swiss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in" fo:margin-left="0.9902in" fo:margin-right="0.5902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in" fo:margin-left="0.9902in" fo:margin-right="0.5902in" style:writing-mode="lr-tb" style:layout-grid-color="#c0c0c0" style:layout-grid-lines="25940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7874in" fo:margin-bottom="0in" fo:margin-left="0.9902in" fo:margin-right="0.4083in" style:writing-mode="lr-tb" style:layout-grid-color="#c0c0c0" style:layout-grid-lines="25940" style:layout-grid-base-height="0.0693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3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0" meta:image-count="18" meta:object-count="0" meta:page-count="7" meta:paragraph-count="114" meta:word-count="889" meta:character-count="5269" meta:non-whitespace-character-count="4494"/>
    <meta:generator>LibreOffice/26.2.2.2$Linux_X86_64 LibreOffice_project/1f77d10d6938fd34972958f64b2bcfa54f8b1ba5</meta:generator>
  </office:meta>
</office:document-meta>
</file>